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cceuil:accinstitutions"/><text:bookmark-start text:name="__RefHeading___liste_des_institutions_infrastructures_laboratoires_chaires_1"/><text:bookmark-start text:name="liste_des_institutions_infrastructures_laboratoires_chaires"/>Liste des Institutions / Infrastructures / Laboratoires / Chaires<text:bookmark-end text:name="__RefHeading___liste_des_institutions_infrastructures_laboratoires_chaires_1"/><text:bookmark-end text:name="liste_des_institutions_infrastructures_laboratoires_chaires"/></text:h>
      <text:p text:style-name="Text_20_body">Cette liste regroupe toutes les <text:a xlink:type="simple" xlink:href="#__RefHeading___institutions_2" text:style-name="Local_20_link" text:visited-style-name="Visited_20_Local_20_Link">institutions</text:a>, les <text:a xlink:type="simple" xlink:href="#__RefHeading___infrastructures_3" text:style-name="Local_20_link" text:visited-style-name="Visited_20_Local_20_Link">infrastructures</text:a>, les <text:a xlink:type="simple" xlink:href="#__RefHeading___laboratoires_4" text:style-name="Local_20_link" text:visited-style-name="Visited_20_Local_20_Link">laboratoires</text:a> et les chaires de recherche qui contribuent aux activités de recherche, de développement et de transfert des connaissances dans le secteur des porcins au Québec. Les regroupements de chercheurs interuniversitaires (ex: CRIPA, CREATE, etc.) ne sont pas listés dans ce document.     </text:p>
      <text:h text:style-name="Heading_20_4" text:outline-level="4"><text:bookmark-start text:name="__RefHeading___institutions_2"/><text:bookmark-start text:name="institutions"/>Institutions<text:bookmark-end text:name="__RefHeading___institutions_2"/><text:bookmark-end text:name="institutions"/></text:h>
      <text:list text:style-name="Numbering_20_1" text:continue-numbering="false">
        <text:list-item>
          <text:p text:style-name="Numbering_20_1_Content_First"><text:a xlink:type="simple" xlink:href="https://rdt.filiereporcquebec.ca/wiki/doku.php?id=inventairestructurerechercheqc:agrinova" text:style-name="Internet_20_link" text:visited-style-name="Visited_20_Internet_20_Link">Agrinova</text:a></text:p>
        </text:list-item>
        <text:list-item>
          <text:p text:style-name="Numbering_20_1_Content"><text:a xlink:type="simple" xlink:href="https://rdt.filiereporcquebec.ca/wiki/doku.php?id=inventairestructurerechercheqc:cdpq" text:style-name="Internet_20_link" text:visited-style-name="Visited_20_Internet_20_Link">Centre de développement du porc du Québec (CDPQ)</text:a></text:p>
        </text:list-item>
        <text:list-item>
          <text:p text:style-name="Numbering_20_1_Content"><text:a xlink:type="simple" xlink:href="https://rdt.filiereporcquebec.ca/wiki/doku.php?id=inventairestructurerechercheqc:crsad" text:style-name="Internet_20_link" text:visited-style-name="Visited_20_Internet_20_Link">Centre de recherche en sciences animales de Deschambault (CRSAD)</text:a></text:p>
        </text:list-item>
        <text:list-item>
          <text:p text:style-name="Numbering_20_1_Content"><text:a xlink:type="simple" xlink:href="https://rdt.filiereporcquebec.ca/wiki/doku.php?id=inventairestructurerechercheqc:aacsthyacinthe" text:style-name="Internet_20_link" text:visited-style-name="Visited_20_Internet_20_Link">Centre de recherche et de développement de Saint-Hyacinthe (AAC)</text:a></text:p>
        </text:list-item>
        <text:list-item>
          <text:p text:style-name="Numbering_20_1_Content"><text:a xlink:type="simple" xlink:href="https://rdt.filiereporcquebec.ca/wiki/doku.php?id=inventairestructurerechercheqc:aaclennoxville" text:style-name="Internet_20_link" text:visited-style-name="Visited_20_Internet_20_Link">Centre de recherche et de développement de Sherbrooke (AAC)</text:a></text:p>
        </text:list-item>
        <text:list-item>
          <text:p text:style-name="Numbering_20_1_Content"><text:a xlink:type="simple" xlink:href="https://rdt.filiereporcquebec.ca/wiki/doku.php?id=inventairestructurerechercheqc:cintechagroalimentaire" text:style-name="Internet_20_link" text:visited-style-name="Visited_20_Internet_20_Link">Cintech Agroalimentaire</text:a></text:p>
        </text:list-item>
        <text:list-item>
          <text:p text:style-name="Numbering_20_1_Content"><text:a xlink:type="simple" xlink:href="https://rdt.filiereporcquebec.ca/wiki/doku.php?id=inventairestructurerechercheqc:eqsp" text:style-name="Internet_20_link" text:visited-style-name="Visited_20_Internet_20_Link">Équipe québécoise de la santé porcine (EQSP)</text:a></text:p>
        </text:list-item>
        <text:list-item>
          <text:p text:style-name="Numbering_20_1_Content"><text:a xlink:type="simple" xlink:href="https://rdt.filiereporcquebec.ca/wiki/doku.php?id=inventairestructurerechercheqc:irda" text:style-name="Internet_20_link" text:visited-style-name="Visited_20_Internet_20_Link">Institut de recherche et de développement en agroenvironnement (IRDA)</text:a></text:p>
        </text:list-item>
        <text:list-item>
          <text:p text:style-name="Numbering_20_1_Content"><text:a xlink:type="simple" xlink:href="https://rdt.filiereporcquebec.ca/wiki/doku.php?id=inventairestructurerechercheqc:raizomapaq" text:style-name="Internet_20_link" text:visited-style-name="Visited_20_Internet_20_Link">Ministère de l'agriculture, des pêcheries et de l'alimentation du Québec (MAPAQ)</text:a></text:p>
        </text:list-item>
        <text:list-item>
          <text:p text:style-name="Numbering_20_1_Content"><text:a xlink:type="simple" xlink:href="https://rdt.filiereporcquebec.ca/wiki/doku.php?id=inventairestructurerechercheqc:udemontreal" text:style-name="Internet_20_link" text:visited-style-name="Visited_20_Internet_20_Link">Université de Montréal</text:a></text:p>
        </text:list-item>
        <text:list-item>
          <text:p text:style-name="Numbering_20_1_Content"><text:a xlink:type="simple" xlink:href="https://rdt.filiereporcquebec.ca/wiki/doku.php?id=inventairestructurerechercheqc:ulaval" text:style-name="Internet_20_link" text:visited-style-name="Visited_20_Internet_20_Link">Université Laval</text:a></text:p>
        </text:list-item>
        <text:list-item>
          <text:p text:style-name="Numbering_20_1_Content_Last"><text:a xlink:type="simple" xlink:href="https://rdt.filiereporcquebec.ca/wiki/doku.php?id=inventairestructurerechercheqc:umcgill" text:style-name="Internet_20_link" text:visited-style-name="Visited_20_Internet_20_Link">Université McGill</text:a></text:p>
        </text:list-item>
      </text:list>
      <text:h text:style-name="Heading_20_4" text:outline-level="4"><text:bookmark-start text:name="__RefHeading___infrastructures_3"/><text:bookmark-start text:name="infrastructures"/>Infrastructures<text:bookmark-end text:name="__RefHeading___infrastructures_3"/><text:bookmark-end text:name="infrastructures"/></text:h>
      <text:list text:style-name="Numbering_20_1" text:continue-numbering="false">
        <text:list-item>
          <text:p text:style-name="Numbering_20_1_Content_First"><text:a xlink:type="simple" xlink:href="https://rdt.filiereporcquebec.ca/wiki/doku.php?id=inventairestructurerechercheqc:batiment150" text:style-name="Internet_20_link" text:visited-style-name="Visited_20_Internet_20_Link">Bâtiment 150 - CRSAD</text:a></text:p>
        </text:list-item>
        <text:list-item>
          <text:p text:style-name="Numbering_20_1_Content"><text:a xlink:type="simple" xlink:href="https://rdt.filiereporcquebec.ca/wiki/doku.php?id=inventairestructurerechercheqc:centreinternationalderechercheenalimentationanimale_jefo" text:style-name="Internet_20_link" text:visited-style-name="Visited_20_Internet_20_Link">Centre international de recherche en alimentation animale (JEFO)</text:a></text:p>
        </text:list-item>
        <text:list-item>
          <text:p text:style-name="Numbering_20_1_Content"><text:a xlink:type="simple" xlink:href="https://rdt.filiereporcquebec.ca/wiki/doku.php?id=inventairestructurerechercheqc:complexeporcincollegemcdonald" text:style-name="Internet_20_link" text:visited-style-name="Visited_20_Internet_20_Link">Complexe porcin collège McDonald</text:a></text:p>
        </text:list-item>
        <text:list-item>
          <text:p text:style-name="Numbering_20_1_Content"><text:a xlink:type="simple" xlink:href="https://rdt.filiereporcquebec.ca/wiki/doku.php?id=inventairestructurerechercheqc:complexeporcincentrededeveloppementbioalimetaireduquebec" text:style-name="Internet_20_link" text:visited-style-name="Visited_20_Internet_20_Link">Complexe porcin du Centre de développement bioalimentaire du Québec</text:a></text:p>
        </text:list-item>
        <text:list-item>
          <text:p text:style-name="Numbering_20_1_Content"><text:a xlink:type="simple" xlink:href="https://rdt.filiereporcquebec.ca/wiki/doku.php?id=inventairestructurerechercheqc:cooperativeresearchfarms_coop" text:style-name="Internet_20_link" text:visited-style-name="Visited_20_Internet_20_Link">Cooperative Research Farms (COOP)</text:a></text:p>
        </text:list-item>
        <text:list-item>
          <text:p text:style-name="Numbering_20_1_Content"><text:a xlink:type="simple" xlink:href="https://rdt.filiereporcquebec.ca/wiki/doku.php?id=inventairestructurerechercheqc:incubateurbioalimentaire_cdbq" text:style-name="Internet_20_link" text:visited-style-name="Visited_20_Internet_20_Link">Incubateur bioalimentaire (CDBQ)</text:a></text:p>
        </text:list-item>
        <text:list-item>
          <text:p text:style-name="Numbering_20_1_Content"><text:a xlink:type="simple" xlink:href="https://rdt.filiereporcquebec.ca/wiki/doku.php?id=inventairestructurerechercheqc:maternitecdpq" text:style-name="Internet_20_link" text:visited-style-name="Visited_20_Internet_20_Link">Maternité de recherche et de formation (CDPQ)</text:a></text:p>
        </text:list-item>
        <text:list-item>
          <text:p text:style-name="Numbering_20_1_Content"><text:a xlink:type="simple" xlink:href="https://rdt.filiereporcquebec.ca/wiki/doku.php?id=inventairestructurerechercheqc:plateformeenvironnementale" text:style-name="Internet_20_link" text:visited-style-name="Visited_20_Internet_20_Link">Plateforme environnementale (FMV)</text:a></text:p>
        </text:list-item>
        <text:list-item>
          <text:p text:style-name="Numbering_20_1_Content"><text:a xlink:type="simple" xlink:href="https://rdt.filiereporcquebec.ca/wiki/doku.php?id=inventairestructurerechercheqc:porcherieducentrederecherchesurlebovinlaitieretleporc" text:style-name="Internet_20_link" text:visited-style-name="Visited_20_Internet_20_Link">Porcherie du Centre de recherche sur le bovin laitier et le porc (AAC)</text:a></text:p>
        </text:list-item>
        <text:list-item>
          <text:p text:style-name="Numbering_20_1_Content_Last"><text:a xlink:type="simple" xlink:href="https://rdt.filiereporcquebec.ca/wiki/doku.php?id=inventairestructurerechercheqc:stationd_evaluationdesporcsdedeschambault" text:style-name="Internet_20_link" text:visited-style-name="Visited_20_Internet_20_Link">Station d'évaluation des porcs de Deschambault (CDPQ)</text:a></text:p>
        </text:list-item>
      </text:list>
      <text:h text:style-name="Heading_20_4" text:outline-level="4"><text:bookmark-start text:name="__RefHeading___laboratoires_4"/><text:bookmark-start text:name="laboratoires"/>Laboratoires<text:bookmark-end text:name="__RefHeading___laboratoires_4"/><text:bookmark-end text:name="laboratoires"/></text:h>
      <text:list text:style-name="Numbering_20_1" text:continue-numbering="false">
        <text:list-item>
          <text:p text:style-name="Numbering_20_1_Content_First"><text:a xlink:type="simple" xlink:href="https://rdt.filiereporcquebec.ca/wiki/doku.php?id=inventairestructurerechercheqc:laboratoiredemicrobiologiedesviandes_ulaval" text:style-name="Internet_20_link" text:visited-style-name="Visited_20_Internet_20_Link">Laboratoire de microbiologie des viandes (ULaval)</text:a></text:p>
        </text:list-item>
        <text:list-item>
          <text:p text:style-name="Numbering_20_1_Content"><text:a xlink:type="simple" xlink:href="https://rdt.filiereporcquebec.ca/wiki/doku.php?id=inventairestructurerechercheqc:laboratoiredephysiologieanimaleintegrative_ulaval" text:style-name="Internet_20_link" text:visited-style-name="Visited_20_Internet_20_Link">Laboratoire de physiologie animale intégrative (ULaval)</text:a></text:p>
        </text:list-item>
        <text:list-item>
          <text:p text:style-name="Numbering_20_1_Content"><text:a xlink:type="simple" xlink:href="https://rdt.filiereporcquebec.ca/wiki/doku.php?id=inventairestructurerechercheqc:laboratoirebiologiemoleculaire" text:style-name="Internet_20_link" text:visited-style-name="Visited_20_Internet_20_Link">Laboratoire de biologie moléculaire (FMV)</text:a></text:p>
        </text:list-item>
        <text:list-item>
          <text:p text:style-name="Numbering_20_1_Content"><text:a xlink:type="simple" xlink:href="https://rdt.filiereporcquebec.ca/wiki/doku.php?id=inventairestructurerechercheqc:laboratoirelemp" text:style-name="Internet_20_link" text:visited-style-name="Visited_20_Internet_20_Link">Laboratoire d'épidémiologie et de médecine porcine (LEMP - FMV)</text:a></text:p>
        </text:list-item>
        <text:list-item>
          <text:p text:style-name="Numbering_20_1_Content"><text:a xlink:type="simple" xlink:href="https://rdt.filiereporcquebec.ca/wiki/doku.php?id=inventairestructurerechercheqc:servicediagnostic" text:style-name="Internet_20_link" text:visited-style-name="Visited_20_Internet_20_Link">Laboratoires du service de diagnostic de la FMV</text:a></text:p>
        </text:list-item>
        <text:list-item>
          <text:p text:style-name="Numbering_20_1_Content"><text:a xlink:type="simple" xlink:href="https://rdt.filiereporcquebec.ca/wiki/doku.php?id=inventairestructurerechercheqc:laboratoire_de_reference_pour_escherichia_coli_ecl_fmv" text:style-name="Internet_20_link" text:visited-style-name="Visited_20_Internet_20_Link">Laboratoire de référence pour Escherichia coli (EcL) (FMV)</text:a></text:p>
        </text:list-item>
        <text:list-item>
          <text:p text:style-name="Numbering_20_1_Content"><text:a xlink:type="simple" xlink:href="https://rdt.filiereporcquebec.ca/wiki/doku.php?id=inventairestructurerechercheqc:laboratoired_analysesagroenvironnementales_irda" text:style-name="Internet_20_link" text:visited-style-name="Visited_20_Internet_20_Link">Laboratoire d'analyses agroenvironnementales (IRDA)</text:a></text:p>
        </text:list-item>
        <text:list-item>
          <text:p text:style-name="Numbering_20_1_Content"><text:a xlink:type="simple" xlink:href="https://rdt.filiereporcquebec.ca/wiki/doku.php?id=inventairestructurerechercheqc:laboratoiredemicrobiologieenvironnementale-hygienedel_environnementagricole_lhea_irda" text:style-name="Internet_20_link" text:visited-style-name="Visited_20_Internet_20_Link">Laboratoire de microbiologie environnementale - hygiène de l'environnement agricole (LHEA - IRDA)</text:a></text:p>
        </text:list-item>
        <text:list-item>
          <text:p text:style-name="Numbering_20_1_Content"><text:a xlink:type="simple" xlink:href="https://rdt.filiereporcquebec.ca/wiki/doku.php?id=inventairestructurerechercheqc:laboratoiremobiledeseparation_irda" text:style-name="Internet_20_link" text:visited-style-name="Visited_20_Internet_20_Link">Laboratoire mobile de séparation (IRDA)</text:a></text:p>
        </text:list-item>
        <text:list-item>
          <text:p text:style-name="Numbering_20_1_Content"><text:a xlink:type="simple" xlink:href="https://rdt.filiereporcquebec.ca/wiki/doku.php?id=inventairestructurerechercheqc:laboratoiremobiled_olfactometrie_irda" text:style-name="Internet_20_link" text:visited-style-name="Visited_20_Internet_20_Link">Laboratoire mobile d'olfactométrie (IRDA)</text:a></text:p>
        </text:list-item>
        <text:list-item>
          <text:p text:style-name="Numbering_20_1_Content"><text:a xlink:type="simple" xlink:href="https://rdt.filiereporcquebec.ca/wiki/doku.php?id=inventairestructurerechercheqc:laboratoiresurlebilanagroenvironnementaldesbatimentsd_elevage_babe_irda" text:style-name="Internet_20_link" text:visited-style-name="Visited_20_Internet_20_Link">Laboratoire sur le bilan agroenvironnemental des bâtiments d'élevage (BABE - IRDA)</text:a></text:p>
        </text:list-item>
        <text:list-item>
          <text:p text:style-name="Numbering_20_1_Content"><text:a xlink:type="simple" xlink:href="https://rdt.filiereporcquebec.ca/wiki/doku.php?id=inventairestructurerechercheqc:laboratoiresurlesenergiesenagriculturedurable_lead_irda" text:style-name="Internet_20_link" text:visited-style-name="Visited_20_Internet_20_Link">Laboratoire sur les énergies en agriculture durable (LEAD - IRDA)</text:a></text:p>
        </text:list-item>
        <text:list-item>
          <text:p text:style-name="Numbering_20_1_Content"><text:a xlink:type="simple" xlink:href="https://rdt.filiereporcquebec.ca/wiki/doku.php?id=inventairestructurerechercheqc:laboratoiremobiledemesuredelaqualitedel_air_irda" text:style-name="Internet_20_link" text:visited-style-name="Visited_20_Internet_20_Link">Laboratoire mobile de mesure de la qualité de l'air  (IRDA)</text:a></text:p>
        </text:list-item>
        <text:list-item>
          <text:p text:style-name="Numbering_20_1_Content"><text:a xlink:type="simple" xlink:href="https://rdt.filiereporcquebec.ca/wiki/doku.php?id=inventairestructurerechercheqc:laboratoires_aac_lennoxville" text:style-name="Internet_20_link" text:visited-style-name="Visited_20_Internet_20_Link">Laboratoires (AAC Lennoxville)</text:a></text:p>
        </text:list-item>
        <text:list-item>
          <text:p text:style-name="Numbering_20_1_Content"><text:a xlink:type="simple" xlink:href="https://rdt.filiereporcquebec.ca/wiki/doku.php?id=inventairestructurerechercheqc:laboratoires_aac_st-hyacinthe" text:style-name="Internet_20_link" text:visited-style-name="Visited_20_Internet_20_Link">Laboratoires (AAC St-Hyacinthe)</text:a></text:p>
        </text:list-item>
        <text:list-item>
          <text:p text:style-name="Numbering_20_1_Content"><text:a xlink:type="simple" xlink:href="https://rdt.filiereporcquebec.ca/wiki/doku.php?id=inventairestructurerechercheqc:laboratoiremapaq" text:style-name="Internet_20_link" text:visited-style-name="Visited_20_Internet_20_Link">Laboratoire de santé animale du MAPAQ  </text:a></text:p>
        </text:list-item>
        <text:list-item>
          <text:p text:style-name="Numbering_20_1_Content_Last"><text:a xlink:type="simple" xlink:href="https://rdt.filiereporcquebec.ca/wiki/doku.php?id=inventairestructurerechercheqc:biovetsanteanimale" text:style-name="Internet_20_link" text:visited-style-name="Visited_20_Internet_20_Link">Biovet - Santé animale</text:a></text:p>
        </text:list-item>
      </text:list>
      <text:h text:style-name="Heading_20_4" text:outline-level="4"><text:bookmark-start text:name="__RefHeading___chaires_de_recherche_de_l_universite_de_laval_5"/><text:bookmark-start text:name="chaires_de_recherche_de_l_universite_de_laval"/>Chaires de recherche de l'Université de Laval<text:bookmark-end text:name="__RefHeading___chaires_de_recherche_de_l_universite_de_laval_5"/><text:bookmark-end text:name="chaires_de_recherche_de_l_universite_de_laval"/></text:h>
      <text:list text:style-name="Numbering_20_1" text:continue-numbering="false">
        <text:list-item>
          <text:p text:style-name="Numbering_20_1_Content_First"><text:a xlink:type="simple" xlink:href="https://rdt.filiereporcquebec.ca/wiki/doku.php?id=inventairestructurerechercheqc:chaireducanadaencommerceinternationalagroalimentaire" text:style-name="Internet_20_link" text:visited-style-name="Visited_20_Internet_20_Link">Chaire du Canada en commerce international agroalimentaire</text:a></text:p>
        </text:list-item>
        <text:list-item>
          <text:p text:style-name="Numbering_20_1_Content"><text:a xlink:type="simple" xlink:href="https://rdt.filiereporcquebec.ca/wiki/doku.php?id=inventairestructurerechercheqc:chaireducanadaengenomiquefonctionnelleappliqueealareproductionanimale" text:style-name="Internet_20_link" text:visited-style-name="Visited_20_Internet_20_Link">Chaire du Canada en génomique fonctionnelle appliquée à la reproduction animale</text:a></text:p>
        </text:list-item>
        <text:list-item>
          <text:p text:style-name="Numbering_20_1_Content_Last"><text:a xlink:type="simple" xlink:href="https://rdt.filiereporcquebec.ca/wiki/doku.php?id=inventairestructurerechercheqc:chairestrategiesalternativesalimentationporcsvolailles" text:style-name="Internet_20_link" text:visited-style-name="Visited_20_Internet_20_Link">Chaire de recherche sur les stratégies alternatives d’alimentation des porcs et des volailles</text:a></text:p>
        </text:list-item>
      </text:list>
      <text:h text:style-name="Heading_20_4" text:outline-level="4"><text:bookmark-start text:name="__RefHeading___chaires_de_recherche_de_l_universite_de_montreal_6"/><text:bookmark-start text:name="chaires_de_recherche_de_l_universite_de_montreal"/>Chaires de recherche de l'Université de Montréal<text:bookmark-end text:name="__RefHeading___chaires_de_recherche_de_l_universite_de_montreal_6"/><text:bookmark-end text:name="chaires_de_recherche_de_l_universite_de_montreal"/></text:h>
      <text:list text:style-name="Numbering_20_1" text:continue-numbering="false">
        <text:list-item>
          <text:p text:style-name="Numbering_20_1_Content_First"><text:a xlink:type="simple" xlink:href="https://rdt.filiereporcquebec.ca/wiki/doku.php?id=inventairestructurerechercheqc:chairederechercheducanadaenbiologiemoleculaireovarienneetgenomiquefonctionnelle" text:style-name="Internet_20_link" text:visited-style-name="Visited_20_Internet_20_Link">Chaire de recherche du Canada en biologie moléculaire ovarienne et génomique fonctionnelle</text:a></text:p>
        </text:list-item>
        <text:list-item>
          <text:p text:style-name="Numbering_20_1_Content_Last"><text:a xlink:type="simple" xlink:href="https://rdt.filiereporcquebec.ca/wiki/doku.php?id=inventairestructurerechercheqc:chaire_de_recherche_en_salubrite_des_viandes" text:style-name="Internet_20_link" text:visited-style-name="Visited_20_Internet_20_Link">Chaire de recherche en salubrité des viand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08:32</meta:creation-date>
    <dc:creator>Generated</dc:creator>
    <dc:date>2026-09-12T22::08:32</dc:date>
    <dc:language>en-US</dc:language>
    <meta:editing-cycles>1</meta:editing-cycles>
    <meta:editing-duration>PT0S</meta:editing-duration>
    <dc:title>acceuil:accinstitutions</dc:title>
  </office:meta>
</office:document-meta>
</file>