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cceuil:enjsantepublique"/><text:bookmark-start text:name="__RefHeading___sante_publique_incluant_celle_des_travailleurs_1"/><text:bookmark-start text:name="sante_publique_incluant_celle_des_travailleurs"/>Santé publique incluant celle des travailleurs<text:bookmark-end text:name="__RefHeading___sante_publique_incluant_celle_des_travailleurs_1"/><text:bookmark-end text:name="sante_publique_incluant_celle_des_travailleurs"/></text:h>
      <text:p text:style-name="Text_20_body">Cette fiche présente les principaux axes d'interventions qui permettront de contribuer à la santé publique et à celle des travailleurs.</text:p>
      <text:h text:style-name="Heading_20_3" text:outline-level="3"><text:bookmark-start text:name="__RefHeading___sp1-_optimiser_l_usage_des_medicaments_2"/><text:bookmark-start text:name="sp1-_optimiser_l_usage_des_medicaments"/>SP1- Optimiser l'usage des médicaments<text:bookmark-end text:name="__RefHeading___sp1-_optimiser_l_usage_des_medicaments_2"/><text:bookmark-end text:name="sp1-_optimiser_l_usage_des_medicaments"/></text:h>
      <text:p text:style-name="Text_20_body">Fait référence à l'utilisation rationnelle des médicaments (antibiotiques ou autres) et le développement de stratégies pour réduire leur utilisation dans le contexte d'élevage des troupeaux porcins.</text:p>
      <text:h text:style-name="Heading_20_3" text:outline-level="3"><text:bookmark-start text:name="__RefHeading___sp2-_optimiser_les_points_de_controle_de_la_ferme_a_la_table_3"/><text:bookmark-start text:name="sp2-_optimiser_les_points_de_controle_de_la_ferme_a_la_table"/>SP2- Optimiser les points de contrôle de la ferme à la table<text:bookmark-end text:name="__RefHeading___sp2-_optimiser_les_points_de_controle_de_la_ferme_a_la_table_3"/><text:bookmark-end text:name="sp2-_optimiser_les_points_de_controle_de_la_ferme_a_la_table"/></text:h>
      <text:p text:style-name="Text_20_body">Fait référence aux procédures et aux points de contrôle critiques qui permettent de réduire les risques de contamination physique (ex. : aiguilles), chimiques (résidus) et biologiques (certains pathogènes)  de la viande.  L’industrie alimentaire reconnaît que chaque étape de la production, de la ferme à la table du consommateur, doit être contrôlée et surveillée.</text:p>
      <text:h text:style-name="Heading_20_3" text:outline-level="3"><text:bookmark-start text:name="__RefHeading___sp3-_ameliorer_l_environnement_et_les_outils_du_travailleur_4"/><text:bookmark-start text:name="sp3-_ameliorer_l_environnement_et_les_outils_du_travailleur"/>SP3- Améliorer l'environnement et les outils du travailleur<text:bookmark-end text:name="__RefHeading___sp3-_ameliorer_l_environnement_et_les_outils_du_travailleur_4"/><text:bookmark-end text:name="sp3-_ameliorer_l_environnement_et_les_outils_du_travailleur"/></text:h>
      <text:p text:style-name="Text_20_body">Fait référence aux outils et aux procédures qui permettent de réduire la pénibilité du travail (ex. matériel et accessoires pour les traitements et la manipulation des porcs) et d'améliorer l'environnement (ex. qualité de l'air) des travailleurs.</text:p>
      <text:h text:style-name="Heading_20_3" text:outline-level="3"><text:bookmark-start text:name="__RefHeading___sp4-_ameliorer_la_securite_alimentaire_disponibilite_salubrite_et_innocuite_5"/><text:bookmark-start text:name="sp4-_ameliorer_la_securite_alimentaire_disponibilite_salubrite_et_innocuite"/>SP4- Améliorer la sécurité alimentaire (disponibilité, salubrité et innocuité)<text:bookmark-end text:name="__RefHeading___sp4-_ameliorer_la_securite_alimentaire_disponibilite_salubrite_et_innocuite_5"/><text:bookmark-end text:name="sp4-_ameliorer_la_securite_alimentaire_disponibilite_salubrite_et_innocuite"/></text:h>
      <text:p text:style-name="Text_20_body">Fait référence à toutes les procédures qui permettent d'optimiser l’accès et la disponibilité des aliments ainsi que leurs salubrités et leurs innocuité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22::08:40</meta:creation-date>
    <dc:creator>Generated</dc:creator>
    <dc:date>2026-09-12T22::08:40</dc:date>
    <dc:language>en-US</dc:language>
    <meta:editing-cycles>1</meta:editing-cycles>
    <meta:editing-duration>PT0S</meta:editing-duration>
    <dc:title>acceuil:enjsantepublique</dc:title>
  </office:meta>
</office:document-meta>
</file>