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ccueil:accexpertise"/><text:bookmark-start text:name="__RefHeading___expertises_1"/><text:bookmark-start text:name="expertises"/>Expertises<text:bookmark-end text:name="__RefHeading___expertises_1"/><text:bookmark-end text:name="expertises"/></text:h>
      <text:p text:style-name="Text_20_body">Cette liste représente l'expertise des chercheurs et experts de la RDT localisé dans les institutions québécoises.</text:p>
      <text:list text:style-name="Numbering_20_1" text:continue-numbering="false">
        <text:list-item>
          <text:p text:style-name="Numbering_20_1_Content_First"><text:a xlink:type="simple" xlink:href="https://rdt.filiereporcquebec.ca/wiki/doku.php?id=expertises:accompagnementpourlarealisationdeprojets" text:style-name="Internet_20_link" text:visited-style-name="Visited_20_Internet_20_Link">Accompagnement pour la réalisation de projets</text:a></text:p>
        </text:list-item>
        <text:list-item>
          <text:p text:style-name="Numbering_20_1_Content"><text:a xlink:type="simple" xlink:href="https://rdt.filiereporcquebec.ca/wiki/doku.php?id=expertises:alimentationdeprecision" text:style-name="Internet_20_link" text:visited-style-name="Visited_20_Internet_20_Link">Alimentation de précision</text:a></text:p>
        </text:list-item>
        <text:list-item>
          <text:p text:style-name="Numbering_20_1_Content"><text:a xlink:type="simple" xlink:href="https://rdt.filiereporcquebec.ca/wiki/doku.php?id=expertises:antibiotiquesetresistanceauxantibiotiques" text:style-name="Internet_20_link" text:visited-style-name="Visited_20_Internet_20_Link">Antibiotiques et résistance aux antibiotiques</text:a></text:p>
        </text:list-item>
        <text:list-item>
          <text:p text:style-name="Numbering_20_1_Content"><text:a xlink:type="simple" xlink:href="https://rdt.filiereporcquebec.ca/wiki/doku.php?id=expertises:appropriationdesinnovationsparlesagriculteurs" text:style-name="Internet_20_link" text:visited-style-name="Visited_20_Internet_20_Link">Appropriation des innovations par les agriculteurs</text:a></text:p>
        </text:list-item>
        <text:list-item>
          <text:p text:style-name="Numbering_20_1_Content"><text:a xlink:type="simple" xlink:href="https://rdt.filiereporcquebec.ca/wiki/doku.php?id=expertises:batimentsetregiedelevage" text:style-name="Internet_20_link" text:visited-style-name="Visited_20_Internet_20_Link">Bâtiments et régie d'élevage</text:a></text:p>
        </text:list-item>
        <text:list-item>
          <text:p text:style-name="Numbering_20_1_Content"><text:a xlink:type="simple" xlink:href="https://rdt.filiereporcquebec.ca/wiki/doku.php?id=expertises:bienetreetcomportementanimal" text:style-name="Internet_20_link" text:visited-style-name="Visited_20_Internet_20_Link">Bien-être et comportement animal</text:a></text:p>
        </text:list-item>
        <text:list-item>
          <text:p text:style-name="Numbering_20_1_Content"><text:a xlink:type="simple" xlink:href="https://rdt.filiereporcquebec.ca/wiki/doku.php?id=expertises:bioaerosols" text:style-name="Internet_20_link" text:visited-style-name="Visited_20_Internet_20_Link">Bioaérosols</text:a></text:p>
        </text:list-item>
        <text:list-item>
          <text:p text:style-name="Numbering_20_1_Content"><text:a xlink:type="simple" xlink:href="https://rdt.filiereporcquebec.ca/wiki/doku.php?id=expertises:biosecurite" text:style-name="Internet_20_link" text:visited-style-name="Visited_20_Internet_20_Link">Biosécurité</text:a></text:p>
        </text:list-item>
        <text:list-item>
          <text:p text:style-name="Numbering_20_1_Content"><text:a xlink:type="simple" xlink:href="https://rdt.filiereporcquebec.ca/wiki/doku.php?id=expertises:biotechnologiesanimales" text:style-name="Internet_20_link" text:visited-style-name="Visited_20_Internet_20_Link">Biotechnologies animales</text:a></text:p>
        </text:list-item>
        <text:list-item>
          <text:p text:style-name="Numbering_20_1_Content"><text:a xlink:type="simple" xlink:href="https://rdt.filiereporcquebec.ca/wiki/doku.php?id=expertises:commerceinternational" text:style-name="Internet_20_link" text:visited-style-name="Visited_20_Internet_20_Link">Commerce international</text:a></text:p>
        </text:list-item>
        <text:list-item>
          <text:p text:style-name="Numbering_20_1_Content"><text:a xlink:type="simple" xlink:href="https://rdt.filiereporcquebec.ca/wiki/doku.php?id=expertises:droitdesbiotechnologies" text:style-name="Internet_20_link" text:visited-style-name="Visited_20_Internet_20_Link">Droit des biotechnologies</text:a></text:p>
        </text:list-item>
        <text:list-item>
          <text:p text:style-name="Numbering_20_1_Content"><text:a xlink:type="simple" xlink:href="https://rdt.filiereporcquebec.ca/wiki/doku.php?id=expertises:droitducommercenationaletinternational" text:style-name="Internet_20_link" text:visited-style-name="Visited_20_Internet_20_Link">Droit du commerce national et international</text:a></text:p>
        </text:list-item>
        <text:list-item>
          <text:p text:style-name="Numbering_20_1_Content"><text:a xlink:type="simple" xlink:href="https://rdt.filiereporcquebec.ca/wiki/doku.php?id=expertises:economieagroalimentaire" text:style-name="Internet_20_link" text:visited-style-name="Visited_20_Internet_20_Link">Économie agroalimentaire</text:a></text:p>
        </text:list-item>
        <text:list-item>
          <text:p text:style-name="Numbering_20_1_Content"><text:a xlink:type="simple" xlink:href="https://rdt.filiereporcquebec.ca/wiki/doku.php?id=expertises:economiedelaproductionagricole" text:style-name="Internet_20_link" text:visited-style-name="Visited_20_Internet_20_Link">Économie de la production agricole</text:a></text:p>
        </text:list-item>
        <text:list-item>
          <text:p text:style-name="Numbering_20_1_Content"><text:a xlink:type="simple" xlink:href="https://rdt.filiereporcquebec.ca/wiki/doku.php?id=expertises:efficacitealimentaire" text:style-name="Internet_20_link" text:visited-style-name="Visited_20_Internet_20_Link">Efficacité alimentaire</text:a></text:p>
        </text:list-item>
        <text:list-item>
          <text:p text:style-name="Numbering_20_1_Content"><text:a xlink:type="simple" xlink:href="https://rdt.filiereporcquebec.ca/wiki/doku.php?id=expertises:enrichissementdumilieudeviedesporcs" text:style-name="Internet_20_link" text:visited-style-name="Visited_20_Internet_20_Link">Enrichissement du milieu de vie des porcs</text:a></text:p>
        </text:list-item>
        <text:list-item>
          <text:p text:style-name="Numbering_20_1_Content"><text:a xlink:type="simple" xlink:href="https://rdt.filiereporcquebec.ca/wiki/doku.php?id=expertises:epidemiologie" text:style-name="Internet_20_link" text:visited-style-name="Visited_20_Internet_20_Link">Épidémiologie</text:a></text:p>
        </text:list-item>
        <text:list-item>
          <text:p text:style-name="Numbering_20_1_Content"><text:a xlink:type="simple" xlink:href="https://rdt.filiereporcquebec.ca/wiki/doku.php?id=expertises:epigenetique" text:style-name="Internet_20_link" text:visited-style-name="Visited_20_Internet_20_Link">Épigénétique</text:a></text:p>
        </text:list-item>
        <text:list-item>
          <text:p text:style-name="Numbering_20_1_Content"><text:a xlink:type="simple" xlink:href="https://rdt.filiereporcquebec.ca/wiki/doku.php?id=expertises:equipementsetautomatisation" text:style-name="Internet_20_link" text:visited-style-name="Visited_20_Internet_20_Link">Équipements et automatisation</text:a></text:p>
        </text:list-item>
        <text:list-item>
          <text:p text:style-name="Numbering_20_1_Content"><text:a xlink:type="simple" xlink:href="https://rdt.filiereporcquebec.ca/wiki/doku.php?id=expertises:ethiqueetdroitdelaprotectiondesanimaux" text:style-name="Internet_20_link" text:visited-style-name="Visited_20_Internet_20_Link">Éthique et droit de la protection des animaux</text:a></text:p>
        </text:list-item>
        <text:list-item>
          <text:p text:style-name="Numbering_20_1_Content"><text:a xlink:type="simple" xlink:href="https://rdt.filiereporcquebec.ca/wiki/doku.php?id=expertises:gestionderisquesdesmarches" text:style-name="Internet_20_link" text:visited-style-name="Visited_20_Internet_20_Link">Gestion de risques des marchés</text:a></text:p>
        </text:list-item>
        <text:list-item>
          <text:p text:style-name="Numbering_20_1_Content"><text:a xlink:type="simple" xlink:href="https://rdt.filiereporcquebec.ca/wiki/doku.php?id=expertises:gestiondesentreprisesagroalimentaires" text:style-name="Internet_20_link" text:visited-style-name="Visited_20_Internet_20_Link">Gestion des entreprises agroalimentaires</text:a></text:p>
        </text:list-item>
        <text:list-item>
          <text:p text:style-name="Numbering_20_1_Content"><text:a xlink:type="simple" xlink:href="https://rdt.filiereporcquebec.ca/wiki/doku.php?id=expertises:gestiondeslisiers" text:style-name="Internet_20_link" text:visited-style-name="Visited_20_Internet_20_Link">Gestion des lisiers</text:a></text:p>
        </text:list-item>
        <text:list-item>
          <text:p text:style-name="Numbering_20_1_Content"><text:a xlink:type="simple" xlink:href="https://rdt.filiereporcquebec.ca/wiki/doku.php?id=expertises:impactsenvironnementaux" text:style-name="Internet_20_link" text:visited-style-name="Visited_20_Internet_20_Link">Impacts environnementaux</text:a></text:p>
        </text:list-item>
        <text:list-item>
          <text:p text:style-name="Numbering_20_1_Content"><text:a xlink:type="simple" xlink:href="https://rdt.filiereporcquebec.ca/wiki/doku.php?id=expertises:ingredientsetadditifsalternatifs" text:style-name="Internet_20_link" text:visited-style-name="Visited_20_Internet_20_Link">Ingrédients et additifs alternatifs</text:a></text:p>
        </text:list-item>
        <text:list-item>
          <text:p text:style-name="Numbering_20_1_Content"><text:a xlink:type="simple" xlink:href="https://rdt.filiereporcquebec.ca/wiki/doku.php?id=expertises:legislationdelagroalimentaire" text:style-name="Internet_20_link" text:visited-style-name="Visited_20_Internet_20_Link">Législation de l'agroalimentaire</text:a></text:p>
        </text:list-item>
        <text:list-item>
          <text:p text:style-name="Numbering_20_1_Content"><text:a xlink:type="simple" xlink:href="https://rdt.filiereporcquebec.ca/wiki/doku.php?id=expertises:marketingagroalimentaire" text:style-name="Internet_20_link" text:visited-style-name="Visited_20_Internet_20_Link">Marketing agroalimentaire</text:a></text:p>
        </text:list-item>
        <text:list-item>
          <text:p text:style-name="Numbering_20_1_Content"><text:a xlink:type="simple" xlink:href="https://rdt.filiereporcquebec.ca/wiki/doku.php?id=expertises:mesurespsychometriquesetphysiologiques" text:style-name="Internet_20_link" text:visited-style-name="Visited_20_Internet_20_Link">Mesures psychométriques et physiologiques</text:a></text:p>
        </text:list-item>
        <text:list-item>
          <text:p text:style-name="Numbering_20_1_Content"><text:a xlink:type="simple" xlink:href="https://rdt.filiereporcquebec.ca/wiki/doku.php?id=expertises:methodesstatistiquesenagriculture" text:style-name="Internet_20_link" text:visited-style-name="Visited_20_Internet_20_Link">Méthodes statistiques en agriculture</text:a></text:p>
        </text:list-item>
        <text:list-item>
          <text:p text:style-name="Numbering_20_1_Content"><text:a xlink:type="simple" xlink:href="https://rdt.filiereporcquebec.ca/wiki/doku.php?id=expertises:miseenmarchedesproduitsagricoles" text:style-name="Internet_20_link" text:visited-style-name="Visited_20_Internet_20_Link">Mise en marché des produits agricoles</text:a></text:p>
        </text:list-item>
        <text:list-item>
          <text:p text:style-name="Numbering_20_1_Content"><text:a xlink:type="simple" xlink:href="https://rdt.filiereporcquebec.ca/wiki/doku.php?id=expertises:nanosciencesetnanotechnologies" text:style-name="Internet_20_link" text:visited-style-name="Visited_20_Internet_20_Link">Nanosciences et nanotechnologies</text:a></text:p>
        </text:list-item>
        <text:list-item>
          <text:p text:style-name="Numbering_20_1_Content"><text:a xlink:type="simple" xlink:href="https://rdt.filiereporcquebec.ca/wiki/doku.php?id=expertises:odeursetemissiongazaeffetdeserre" text:style-name="Internet_20_link" text:visited-style-name="Visited_20_Internet_20_Link">Odeurs et émission gaz à effet de serre</text:a></text:p>
        </text:list-item>
        <text:list-item>
          <text:p text:style-name="Numbering_20_1_Content"><text:a xlink:type="simple" xlink:href="https://rdt.filiereporcquebec.ca/wiki/doku.php?id=expertises:outilsdaidealadecision" text:style-name="Internet_20_link" text:visited-style-name="Visited_20_Internet_20_Link">Outils d'aide à la décision</text:a></text:p>
        </text:list-item>
        <text:list-item>
          <text:p text:style-name="Numbering_20_1_Content"><text:a xlink:type="simple" xlink:href="https://rdt.filiereporcquebec.ca/wiki/doku.php?id=expertises:outilsdintelligenceartificielle_smartfarming" text:style-name="Internet_20_link" text:visited-style-name="Visited_20_Internet_20_Link">Outils d'intelligence artificielle (smart farming)</text:a></text:p>
        </text:list-item>
        <text:list-item>
          <text:p text:style-name="Numbering_20_1_Content"><text:a xlink:type="simple" xlink:href="https://rdt.filiereporcquebec.ca/wiki/doku.php?id=expertises:outilsdeselectiongenetique" text:style-name="Internet_20_link" text:visited-style-name="Visited_20_Internet_20_Link">Outils de sélection génétique</text:a></text:p>
        </text:list-item>
        <text:list-item>
          <text:p text:style-name="Numbering_20_1_Content"><text:a xlink:type="simple" xlink:href="https://rdt.filiereporcquebec.ca/wiki/doku.php?id=expertises:pathologieporcine" text:style-name="Internet_20_link" text:visited-style-name="Visited_20_Internet_20_Link">Pathologie porcine</text:a></text:p>
        </text:list-item>
        <text:list-item>
          <text:p text:style-name="Numbering_20_1_Content"><text:a xlink:type="simple" xlink:href="https://rdt.filiereporcquebec.ca/wiki/doku.php?id=expertises:politiquesagricoles" text:style-name="Internet_20_link" text:visited-style-name="Visited_20_Internet_20_Link">Politiques agricoles</text:a></text:p>
        </text:list-item>
        <text:list-item>
          <text:p text:style-name="Numbering_20_1_Content"><text:a xlink:type="simple" xlink:href="https://rdt.filiereporcquebec.ca/wiki/doku.php?id=expertises:preventiondetectionetcontroledespathogenes" text:style-name="Internet_20_link" text:visited-style-name="Visited_20_Internet_20_Link">Prévention, détection et contrôle des pathogènes</text:a></text:p>
        </text:list-item>
        <text:list-item>
          <text:p text:style-name="Numbering_20_1_Content"><text:a xlink:type="simple" xlink:href="https://rdt.filiereporcquebec.ca/wiki/doku.php?id=expertises:produitsavaleurajoutee" text:style-name="Internet_20_link" text:visited-style-name="Visited_20_Internet_20_Link">Produits à valeur ajoutée</text:a></text:p>
        </text:list-item>
        <text:list-item>
          <text:p text:style-name="Numbering_20_1_Content"><text:a xlink:type="simple" xlink:href="https://rdt.filiereporcquebec.ca/wiki/doku.php?id=expertises:programmesalimentaires" text:style-name="Internet_20_link" text:visited-style-name="Visited_20_Internet_20_Link">Programmes alimentaires</text:a></text:p>
        </text:list-item>
        <text:list-item>
          <text:p text:style-name="Numbering_20_1_Content"><text:a xlink:type="simple" xlink:href="https://rdt.filiereporcquebec.ca/wiki/doku.php?id=expertises:qualitedescarcassesetproduits" text:style-name="Internet_20_link" text:visited-style-name="Visited_20_Internet_20_Link">Qualité des carcasses et produits</text:a></text:p>
        </text:list-item>
        <text:list-item>
          <text:p text:style-name="Numbering_20_1_Content"><text:a xlink:type="simple" xlink:href="https://rdt.filiereporcquebec.ca/wiki/doku.php?id=expertises:reproduction" text:style-name="Internet_20_link" text:visited-style-name="Visited_20_Internet_20_Link">Reproduction</text:a></text:p>
        </text:list-item>
        <text:list-item>
          <text:p text:style-name="Numbering_20_1_Content"><text:a xlink:type="simple" xlink:href="https://rdt.filiereporcquebec.ca/wiki/doku.php?id=expertises:salubriteetinnocuitedelaviande" text:style-name="Internet_20_link" text:visited-style-name="Visited_20_Internet_20_Link">Salubrité et innocuité de la viande</text:a></text:p>
        </text:list-item>
        <text:list-item>
          <text:p text:style-name="Numbering_20_1_Content"><text:a xlink:type="simple" xlink:href="https://rdt.filiereporcquebec.ca/wiki/doku.php?id=expertises:santepublique" text:style-name="Internet_20_link" text:visited-style-name="Visited_20_Internet_20_Link">Santé publique</text:a></text:p>
        </text:list-item>
        <text:list-item>
          <text:p text:style-name="Numbering_20_1_Content"><text:a xlink:type="simple" xlink:href="https://rdt.filiereporcquebec.ca/wiki/doku.php?id=expertises:securitealimentaire" text:style-name="Internet_20_link" text:visited-style-name="Visited_20_Internet_20_Link">Sécurité alimentaire (Salubrité et innocuité)</text:a></text:p>
        </text:list-item>
        <text:list-item>
          <text:p text:style-name="Numbering_20_1_Content"><text:a xlink:type="simple" xlink:href="https://rdt.filiereporcquebec.ca/wiki/doku.php?id=expertises:transformationdelaviande" text:style-name="Internet_20_link" text:visited-style-name="Visited_20_Internet_20_Link">Transformation de la viande</text:a></text:p>
        </text:list-item>
        <text:list-item>
          <text:p text:style-name="Numbering_20_1_Content"><text:a xlink:type="simple" xlink:href="https://rdt.filiereporcquebec.ca/wiki/doku.php?id=expertises:transportdesanimaux" text:style-name="Internet_20_link" text:visited-style-name="Visited_20_Internet_20_Link">Transport des animaux</text:a></text:p>
        </text:list-item>
        <text:list-item>
          <text:p text:style-name="Numbering_20_1_Content"><text:a xlink:type="simple" xlink:href="https://rdt.filiereporcquebec.ca/wiki/doku.php?id=expertises:usagedesmedicaments" text:style-name="Internet_20_link" text:visited-style-name="Visited_20_Internet_20_Link">Usage des médicaments</text:a></text:p>
        </text:list-item>
        <text:list-item>
          <text:p text:style-name="Numbering_20_1_Content"><text:a xlink:type="simple" xlink:href="https://rdt.filiereporcquebec.ca/wiki/doku.php?id=expertises:utilisationdeleau" text:style-name="Internet_20_link" text:visited-style-name="Visited_20_Internet_20_Link">Utilisation de l'eau</text:a></text:p>
        </text:list-item>
        <text:list-item>
          <text:p text:style-name="Numbering_20_1_Content"><text:a xlink:type="simple" xlink:href="https://rdt.filiereporcquebec.ca/wiki/doku.php?id=expertises:utilisationdelenergie" text:style-name="Internet_20_link" text:visited-style-name="Visited_20_Internet_20_Link">Utilisation de l'énergie</text:a></text:p>
        </text:list-item>
        <text:list-item>
          <text:p text:style-name="Numbering_20_1_Content"><text:a xlink:type="simple" xlink:href="https://rdt.filiereporcquebec.ca/wiki/doku.php?id=expertises:valorisationdeseffluentsetrejets" text:style-name="Internet_20_link" text:visited-style-name="Visited_20_Internet_20_Link">Valorisation des effluents et rejets</text:a></text:p>
        </text:list-item>
        <text:list-item>
          <text:p text:style-name="Numbering_20_1_Content_Last"><text:a xlink:type="simple" xlink:href="https://rdt.filiereporcquebec.ca/wiki/doku.php?id=expertises:valorisationdessousproduits" text:style-name="Internet_20_link" text:visited-style-name="Visited_20_Internet_20_Link">Valorisation des sous-produi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00:33</meta:creation-date>
    <dc:creator>Generated</dc:creator>
    <dc:date>2026-09-16T11::00:33</dc:date>
    <dc:language>en-US</dc:language>
    <meta:editing-cycles>1</meta:editing-cycles>
    <meta:editing-duration>PT0S</meta:editing-duration>
    <dc:title>accueil:accexpertise</dc:title>
  </office:meta>
</office:document-meta>
</file>