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accueil:accexperts"/><text:bookmark-start text:name="__RefHeading___liste_des_chercheurs_et_experts_rdt_1"/><text:bookmark-start text:name="liste_des_chercheurs_et_experts_rdt"/>Liste des chercheurs et experts RDT<text:bookmark-end text:name="__RefHeading___liste_des_chercheurs_et_experts_rdt_1"/><text:bookmark-end text:name="liste_des_chercheurs_et_experts_rdt"/></text:h>
      <text:p text:style-name="Text_20_body">La liste des personnes identifiées dans cette section a été <text:span text:style-name="Strong_20_Emphasis">mise à jour en mai 2020</text:span>. Ces personnes sont réputées comme ayant contribué à des activités de recherche, de développement et de transfert des connaissances dans le secteur porcin.</text:p>
      <text:list text:style-name="Numbering_20_1" text:continue-numbering="false">
        <text:list-item>
          <text:p text:style-name="Numbering_20_1_Content_First"><text:a xlink:type="simple" xlink:href="https://rdt.filiereporcquebec.ca/wiki/doku.php?id=listeexpertsrdt:levonabrahamyan" text:style-name="Internet_20_link" text:visited-style-name="Visited_20_Internet_20_Link">Levon Abrahamyan, Université de Montréal</text:a></text:p>
        </text:list-item>
        <text:list-item>
          <text:p text:style-name="Numbering_20_1_Content"><text:a xlink:type="simple" xlink:href="https://rdt.filiereporcquebec.ca/wiki/doku.php?id=listeexpertsrdt:jamieahloydallaire" text:style-name="Internet_20_link" text:visited-style-name="Visited_20_Internet_20_Link">Jamie Ahloy Dallaire, Université Laval</text:a></text:p>
        </text:list-item>
        <text:list-item>
          <text:p text:style-name="Numbering_20_1_Content"><text:a xlink:type="simple" xlink:href="https://rdt.filiereporcquebec.ca/wiki/doku.php?id=listeexpertsrdt:imouranaalassanekpembi" text:style-name="Internet_20_link" text:visited-style-name="Visited_20_Internet_20_Link">Imourana Alassane-Kpembi, Université de Montréal</text:a></text:p>
        </text:list-item>
        <text:list-item>
          <text:p text:style-name="Numbering_20_1_Content"><text:a xlink:type="simple" xlink:href="https://rdt.filiereporcquebec.ca/wiki/doku.php?id=listeexpertsrdt:mariearchambault" text:style-name="Internet_20_link" text:visited-style-name="Visited_20_Internet_20_Link">Marie Archambault, Université de Montréal</text:a></text:p>
        </text:list-item>
        <text:list-item>
          <text:p text:style-name="Numbering_20_1_Content"><text:a xlink:type="simple" xlink:href="https://rdt.filiereporcquebec.ca/wiki/doku.php?id=listeexpertsrdt:juliearsenault" text:style-name="Internet_20_link" text:visited-style-name="Visited_20_Internet_20_Link">Julie Arsenault, Université de Montréal</text:a></text:p>
        </text:list-item>
        <text:list-item>
          <text:p text:style-name="Numbering_20_1_Content"><text:a xlink:type="simple" xlink:href="https://rdt.filiereporcquebec.ca/wiki/doku.php?id=listeexpertsrdt:marieodilebenoitbiancamano" text:style-name="Internet_20_link" text:visited-style-name="Visited_20_Internet_20_Link">Marie-Odile Benoit-Biancamano, Université de Montréal</text:a></text:p>
        </text:list-item>
        <text:list-item>
          <text:p text:style-name="Numbering_20_1_Content"><text:a xlink:type="simple" xlink:href="https://rdt.filiereporcquebec.ca/wiki/doku.php?id=listeexpertsrdt:vilceubordignon" text:style-name="Internet_20_link" text:visited-style-name="Visited_20_Internet_20_Link">Vilceu Bordignon, Université McGill</text:a></text:p>
        </text:list-item>
        <text:list-item>
          <text:p text:style-name="Numbering_20_1_Content"><text:a xlink:type="simple" xlink:href="https://rdt.filiereporcquebec.ca/wiki/doku.php?id=listeexpertsrdt:buenodaltodanyel" text:style-name="Internet_20_link" text:visited-style-name="Visited_20_Internet_20_Link">Danyel Bueno Dalto, AAC - Sherbrooke</text:a></text:p>
        </text:list-item>
        <text:list-item>
          <text:p text:style-name="Numbering_20_1_Content"><text:a xlink:type="simple" xlink:href="https://rdt.filiereporcquebec.ca/wiki/doku.php?id=listeexpertsrdt:youneschorfi" text:style-name="Internet_20_link" text:visited-style-name="Visited_20_Internet_20_Link">Younes Chorfi, Université de Montréal</text:a></text:p>
        </text:list-item>
        <text:list-item>
          <text:p text:style-name="Numbering_20_1_Content"><text:a xlink:type="simple" xlink:href="https://rdt.filiereporcquebec.ca/wiki/doku.php?id=listeexpertsrdt:laetitiacloutier" text:style-name="Internet_20_link" text:visited-style-name="Visited_20_Internet_20_Link">Laetitia Cloutier, CDPQ</text:a></text:p>
        </text:list-item>
        <text:list-item>
          <text:p text:style-name="Numbering_20_1_Content"><text:a xlink:type="simple" xlink:href="https://rdt.filiereporcquebec.ca/wiki/doku.php?id=listeexpertsrdt:marciocosta" text:style-name="Internet_20_link" text:visited-style-name="Visited_20_Internet_20_Link">Marcio Costa, Université de Montréal</text:a></text:p>
        </text:list-item>
        <text:list-item>
          <text:p text:style-name="Numbering_20_1_Content"><text:a xlink:type="simple" xlink:href="https://rdt.filiereporcquebec.ca/wiki/doku.php?id=listeexpertsrdt:carolinecote" text:style-name="Internet_20_link" text:visited-style-name="Visited_20_Internet_20_Link">Caroline Côté, IRDA</text:a></text:p>
        </text:list-item>
        <text:list-item>
          <text:p text:style-name="Numbering_20_1_Content"><text:a xlink:type="simple" xlink:href="https://rdt.filiereporcquebec.ca/wiki/doku.php?id=listeexpertsrdt:sylviedallaire" text:style-name="Internet_20_link" text:visited-style-name="Visited_20_Internet_20_Link">Sylvie D'Allaire, Université de Montréal</text:a></text:p>
        </text:list-item>
        <text:list-item>
          <text:p text:style-name="Numbering_20_1_Content"><text:a xlink:type="simple" xlink:href="https://rdt.filiereporcquebec.ca/wiki/doku.php?id=listeexpertsrdt:jeromedelcastillo" text:style-name="Internet_20_link" text:visited-style-name="Visited_20_Internet_20_Link">Jérôme del Castillo, Université de Montréal</text:a></text:p>
        </text:list-item>
        <text:list-item>
          <text:p text:style-name="Numbering_20_1_Content"><text:a xlink:type="simple" xlink:href="https://rdt.filiereporcquebec.ca/wiki/doku.php?id=listeexpertsrdt:martinedenicourt" text:style-name="Internet_20_link" text:visited-style-name="Visited_20_Internet_20_Link">Martine Denicourt, Université de Montréal</text:a></text:p>
        </text:list-item>
        <text:list-item>
          <text:p text:style-name="Numbering_20_1_Content"><text:a xlink:type="simple" xlink:href="https://rdt.filiereporcquebec.ca/wiki/doku.php?id=listeexpertsrdt:nicolasdevillers" text:style-name="Internet_20_link" text:visited-style-name="Visited_20_Internet_20_Link">Nicolas Devillers, AAC - Sherbrooke</text:a></text:p>
        </text:list-item>
        <text:list-item>
          <text:p text:style-name="Numbering_20_1_Content"><text:a xlink:type="simple" xlink:href="https://rdt.filiereporcquebec.ca/wiki/doku.php?id=listeexpertsrdt:mauricedoyon" text:style-name="Internet_20_link" text:visited-style-name="Visited_20_Internet_20_Link">Maurice Doyon, Université Laval</text:a></text:p>
        </text:list-item>
        <text:list-item>
          <text:p text:style-name="Numbering_20_1_Content"><text:a xlink:type="simple" xlink:href="https://rdt.filiereporcquebec.ca/wiki/doku.php?id=listeexpertsrdt:carolineduchaine" text:style-name="Internet_20_link" text:visited-style-name="Visited_20_Internet_20_Link">Caroline Duchaine, Université Laval</text:a></text:p>
        </text:list-item>
        <text:list-item>
          <text:p text:style-name="Numbering_20_1_Content"><text:a xlink:type="simple" xlink:href="https://rdt.filiereporcquebec.ca/wiki/doku.php?id=listeexpertsrdt:johnmorrisfairbrother" text:style-name="Internet_20_link" text:visited-style-name="Visited_20_Internet_20_Link">John Morris Fairbrother, Université de Montréal</text:a></text:p>
        </text:list-item>
        <text:list-item>
          <text:p text:style-name="Numbering_20_1_Content"><text:a xlink:type="simple" xlink:href="https://rdt.filiereporcquebec.ca/wiki/doku.php?id=listeexpertsrdt:chantalfarmer" text:style-name="Internet_20_link" text:visited-style-name="Visited_20_Internet_20_Link">Chantal Farmer, AAC - Sherbrooke</text:a></text:p>
        </text:list-item>
        <text:list-item>
          <text:p text:style-name="Numbering_20_1_Content"><text:a xlink:type="simple" xlink:href="https://rdt.filiereporcquebec.ca/wiki/doku.php?id=listeexpertsrdt:luigifaucitano" text:style-name="Internet_20_link" text:visited-style-name="Visited_20_Internet_20_Link">Luigi Faucitano, AAC - Sherbrooke</text:a></text:p>
        </text:list-item>
        <text:list-item>
          <text:p text:style-name="Numbering_20_1_Content"><text:a xlink:type="simple" xlink:href="https://rdt.filiereporcquebec.ca/wiki/doku.php?id=listeexpertsrdt:ismailfliss" text:style-name="Internet_20_link" text:visited-style-name="Visited_20_Internet_20_Link">Ismail Fliss, Université Laval</text:a></text:p>
        </text:list-item>
        <text:list-item>
          <text:p text:style-name="Numbering_20_1_Content"><text:a xlink:type="simple" xlink:href="https://rdt.filiereporcquebec.ca/wiki/doku.php?id=listeexpertsrdt:mariepierrefortier" text:style-name="Internet_20_link" text:visited-style-name="Visited_20_Internet_20_Link">Marie-Pierre Fortier, CDPQ</text:a></text:p>
        </text:list-item>
        <text:list-item>
          <text:p text:style-name="Numbering_20_1_Content"><text:a xlink:type="simple" xlink:href="https://rdt.filiereporcquebec.ca/wiki/doku.php?id=listeexpertsrdt:fredericfortin" text:style-name="Internet_20_link" text:visited-style-name="Visited_20_Internet_20_Link">Frédéric Fortin, CDPQ</text:a></text:p>
        </text:list-item>
        <text:list-item>
          <text:p text:style-name="Numbering_20_1_Content"><text:a xlink:type="simple" xlink:href="https://rdt.filiereporcquebec.ca/wiki/doku.php?id=listeexpertsrdt:sebastienfournel" text:style-name="Internet_20_link" text:visited-style-name="Visited_20_Internet_20_Link">Sébastien Fournel, Université Laval</text:a></text:p>
        </text:list-item>
        <text:list-item>
          <text:p text:style-name="Numbering_20_1_Content"><text:a xlink:type="simple" xlink:href="https://rdt.filiereporcquebec.ca/wiki/doku.php?id=listeexpertsrdt:carlgagnon" text:style-name="Internet_20_link" text:visited-style-name="Visited_20_Internet_20_Link">Carl Gagnon, Université de Montréal</text:a></text:p>
        </text:list-item>
        <text:list-item>
          <text:p text:style-name="Numbering_20_1_Content"><text:a xlink:type="simple" xlink:href="https://rdt.filiereporcquebec.ca/wiki/doku.php?id=listeexpertsrdt:patrickgagnon" text:style-name="Internet_20_link" text:visited-style-name="Visited_20_Internet_20_Link">Patrick Gagnon, CDPQ</text:a></text:p>
        </text:list-item>
        <text:list-item>
          <text:p text:style-name="Numbering_20_1_Content"><text:a xlink:type="simple" xlink:href="https://rdt.filiereporcquebec.ca/wiki/doku.php?id=listeexpertsrdt:stephanegodbout" text:style-name="Internet_20_link" text:visited-style-name="Visited_20_Internet_20_Link">Stéphane Godbout, IRDA</text:a></text:p>
        </text:list-item>
        <text:list-item>
          <text:p text:style-name="Numbering_20_1_Content"><text:a xlink:type="simple" xlink:href="https://rdt.filiereporcquebec.ca/wiki/doku.php?id=listeexpertsrdt:marcelogottschalk" text:style-name="Internet_20_link" text:visited-style-name="Visited_20_Internet_20_Link">Marcelo Gottschalk, Université de Montréal</text:a></text:p>
        </text:list-item>
        <text:list-item>
          <text:p text:style-name="Numbering_20_1_Content"><text:a xlink:type="simple" xlink:href="https://rdt.filiereporcquebec.ca/wiki/doku.php?id=listeexpertsrdt:fredericguay" text:style-name="Internet_20_link" text:visited-style-name="Visited_20_Internet_20_Link">Frédéric Guay, Université Laval</text:a></text:p>
        </text:list-item>
        <text:list-item>
          <text:p text:style-name="Numbering_20_1_Content"><text:a xlink:type="simple" xlink:href="https://rdt.filiereporcquebec.ca/wiki/doku.php?id=listeexpertsrdt:evelyneguevremont" text:style-name="Internet_20_link" text:visited-style-name="Visited_20_Internet_20_Link">Évelyne Guévremont, AAC - St-Hyacinthe</text:a></text:p>
        </text:list-item>
        <text:list-item>
          <text:p text:style-name="Numbering_20_1_Content"><text:a xlink:type="simple" xlink:href="https://rdt.filiereporcquebec.ca/wiki/doku.php?id=listeexpertsrdt:ghislainhebert" text:style-name="Internet_20_link" text:visited-style-name="Visited_20_Internet_20_Link">Ghislain Hébert, EQSP</text:a></text:p>
        </text:list-item>
        <text:list-item>
          <text:p text:style-name="Numbering_20_1_Content"><text:a xlink:type="simple" xlink:href="https://rdt.filiereporcquebec.ca/wiki/doku.php?id=listeexpertsrdt:christianklopfenstein" text:style-name="Internet_20_link" text:visited-style-name="Visited_20_Internet_20_Link">Christian Klopfenstein, CDPQ</text:a></text:p>
        </text:list-item>
        <text:list-item>
          <text:p text:style-name="Numbering_20_1_Content"><text:a xlink:type="simple" xlink:href="https://rdt.filiereporcquebec.ca/wiki/doku.php?id=listeexpertsrdt:marieevelambert" text:style-name="Internet_20_link" text:visited-style-name="Visited_20_Internet_20_Link">Marie-Ève Lambert, Université de Montréal</text:a></text:p>
        </text:list-item>
        <text:list-item>
          <text:p text:style-name="Numbering_20_1_Content"><text:a xlink:type="simple" xlink:href="https://rdt.filiereporcquebec.ca/wiki/doku.php?id=listeexpertsrdt:remylambert" text:style-name="Internet_20_link" text:visited-style-name="Visited_20_Internet_20_Link">Rémy Lambert, Université Laval</text:a></text:p>
        </text:list-item>
        <text:list-item>
          <text:p text:style-name="Numbering_20_1_Content"><text:a xlink:type="simple" xlink:href="https://rdt.filiereporcquebec.ca/wiki/doku.php?id=listeexpertsrdt:jeromelapointe" text:style-name="Internet_20_link" text:visited-style-name="Visited_20_Internet_20_Link">Jérôme Lapointe, AAC - Sherbrooke</text:a></text:p>
        </text:list-item>
        <text:list-item>
          <text:p text:style-name="Numbering_20_1_Content"><text:a xlink:type="simple" xlink:href="https://rdt.filiereporcquebec.ca/wiki/doku.php?id=listeexpertsrdt:brunolarue" text:style-name="Internet_20_link" text:visited-style-name="Visited_20_Internet_20_Link">Bruno Larue, Université Laval</text:a></text:p>
        </text:list-item>
        <text:list-item>
          <text:p text:style-name="Numbering_20_1_Content"><text:a xlink:type="simple" xlink:href="https://rdt.filiereporcquebec.ca/wiki/doku.php?id=listeexpertsrdt:mariepierreletourneaumontmigny" text:style-name="Internet_20_link" text:visited-style-name="Visited_20_Internet_20_Link">Marie-Pierre Létourneau-Montmigny, Université Laval</text:a></text:p>
        </text:list-item>
        <text:list-item>
          <text:p text:style-name="Numbering_20_1_Content"><text:a xlink:type="simple" xlink:href="https://rdt.filiereporcquebec.ca/wiki/doku.php?id=listeexpertsrdt:marcelmarcoux" text:style-name="Internet_20_link" text:visited-style-name="Visited_20_Internet_20_Link">Marcel Marcoux, AAC - Sherbrooke</text:a></text:p>
        </text:list-item>
        <text:list-item>
          <text:p text:style-name="Numbering_20_1_Content"><text:a xlink:type="simple" xlink:href="https://rdt.filiereporcquebec.ca/wiki/doku.php?id=listeexpertsrdt:patrickmundler" text:style-name="Internet_20_link" text:visited-style-name="Visited_20_Internet_20_Link">Patrick Mundler, Université Laval</text:a></text:p>
        </text:list-item>
        <text:list-item>
          <text:p text:style-name="Numbering_20_1_Content"><text:a xlink:type="simple" xlink:href="https://rdt.filiereporcquebec.ca/wiki/doku.php?id=listeexpertsrdt:brucedmurphy" text:style-name="Internet_20_link" text:visited-style-name="Visited_20_Internet_20_Link">Bruce D. Murphy, Université de Montréal</text:a></text:p>
        </text:list-item>
        <text:list-item>
          <text:p text:style-name="Numbering_20_1_Content"><text:a xlink:type="simple" xlink:href="https://rdt.filiereporcquebec.ca/wiki/doku.php?id=listeexpertsrdt:taniangapo" text:style-name="Internet_20_link" text:visited-style-name="Visited_20_Internet_20_Link">Tania Ngapo, AAC - St-Hyacinthe</text:a></text:p>
        </text:list-item>
        <text:list-item>
          <text:p text:style-name="Numbering_20_1_Content"><text:a xlink:type="simple" xlink:href="https://rdt.filiereporcquebec.ca/wiki/doku.php?id=listeexpertsrdt:ericpaquet" text:style-name="Internet_20_link" text:visited-style-name="Visited_20_Internet_20_Link">Éric Paquet, Université Laval</text:a></text:p>
        </text:list-item>
        <text:list-item>
          <text:p text:style-name="Numbering_20_1_Content"><text:a xlink:type="simple" xlink:href="https://rdt.filiereporcquebec.ca/wiki/doku.php?id=listeexpertsrdt:genevieveparent" text:style-name="Internet_20_link" text:visited-style-name="Visited_20_Internet_20_Link">Geneviève Parent, Université Laval</text:a></text:p>
        </text:list-item>
        <text:list-item>
          <text:p text:style-name="Numbering_20_1_Content"><text:a xlink:type="simple" xlink:href="https://rdt.filiereporcquebec.ca/wiki/doku.php?id=listeexpertsrdt:martinpelletier" text:style-name="Internet_20_link" text:visited-style-name="Visited_20_Internet_20_Link">Martin Pelletier, EQSP</text:a></text:p>
        </text:list-item>
        <text:list-item>
          <text:p text:style-name="Numbering_20_1_Content"><text:a xlink:type="simple" xlink:href="https://rdt.filiereporcquebec.ca/wiki/doku.php?id=listeexpertsrdt:luisapensato" text:style-name="Internet_20_link" text:visited-style-name="Visited_20_Internet_20_Link">Luisa Pensato, Cintech Agroalimentaire</text:a></text:p>
        </text:list-item>
        <text:list-item>
          <text:p text:style-name="Numbering_20_1_Content"><text:a xlink:type="simple" xlink:href="https://rdt.filiereporcquebec.ca/wiki/doku.php?id=listeexpertsrdt:poulinlapradedominic" text:style-name="Internet_20_link" text:visited-style-name="Visited_20_Internet_20_Link">Dominic Poulin-Laprade, AAC - Sherbrooke</text:a></text:p>
        </text:list-item>
        <text:list-item>
          <text:p text:style-name="Numbering_20_1_Content"><text:a xlink:type="simple" xlink:href="https://rdt.filiereporcquebec.ca/wiki/doku.php?id=listeexpertsrdt:francispouliot" text:style-name="Internet_20_link" text:visited-style-name="Visited_20_Internet_20_Link">Francis Pouliot, CDPQ</text:a></text:p>
        </text:list-item>
        <text:list-item>
          <text:p text:style-name="Numbering_20_1_Content"><text:a xlink:type="simple" xlink:href="https://rdt.filiereporcquebec.ca/wiki/doku.php?id=listeexpertsrdt:andreravel" text:style-name="Internet_20_link" text:visited-style-name="Visited_20_Internet_20_Link">André Ravel, Université de Montréal</text:a></text:p>
        </text:list-item>
        <text:list-item>
          <text:p text:style-name="Numbering_20_1_Content"><text:a xlink:type="simple" xlink:href="https://rdt.filiereporcquebec.ca/wiki/doku.php?id=listeexpertsrdt:remusaline" text:style-name="Internet_20_link" text:visited-style-name="Visited_20_Internet_20_Link">Aline Remus, AAC - Sherbrooke</text:a></text:p>
        </text:list-item>
        <text:list-item>
          <text:p text:style-name="Numbering_20_1_Content"><text:a xlink:type="simple" xlink:href="https://rdt.filiereporcquebec.ca/wiki/doku.php?id=listeexpertsrdt:francoisrichard" text:style-name="Internet_20_link" text:visited-style-name="Visited_20_Internet_20_Link">François Richard, Université Laval</text:a></text:p>
        </text:list-item>
        <text:list-item>
          <text:p text:style-name="Numbering_20_1_Content"><text:a xlink:type="simple" xlink:href="https://rdt.filiereporcquebec.ca/wiki/doku.php?id=listeexpertsrdt:clauderobert" text:style-name="Internet_20_link" text:visited-style-name="Visited_20_Internet_20_Link">Claude Robert, Université Laval</text:a></text:p>
        </text:list-item>
        <text:list-item>
          <text:p text:style-name="Numbering_20_1_Content"><text:a xlink:type="simple" xlink:href="https://rdt.filiereporcquebec.ca/wiki/doku.php?id=listeexpertsrdt:annieroyer" text:style-name="Internet_20_link" text:visited-style-name="Visited_20_Internet_20_Link">Annie Royer, Université Laval</text:a></text:p>
        </text:list-item>
        <text:list-item>
          <text:p text:style-name="Numbering_20_1_Content"><text:a xlink:type="simple" xlink:href="https://rdt.filiereporcquebec.ca/wiki/doku.php?id=listeexpertsrdt:lindasaucier" text:style-name="Internet_20_link" text:visited-style-name="Visited_20_Internet_20_Link">Linda Saucier, Université Laval</text:a></text:p>
        </text:list-item>
        <text:list-item>
          <text:p text:style-name="Numbering_20_1_Content"><text:a xlink:type="simple" xlink:href="https://rdt.filiereporcquebec.ca/wiki/doku.php?id=listeexpertsrdt:christiansavard" text:style-name="Internet_20_link" text:visited-style-name="Visited_20_Internet_20_Link">Christian Savard, Biovet - Santé animale</text:a></text:p>
        </text:list-item>
        <text:list-item>
          <text:p text:style-name="Numbering_20_1_Content"><text:a xlink:type="simple" xlink:href="https://rdt.filiereporcquebec.ca/wiki/doku.php?id=listeexpertsrdt:marielasegura" text:style-name="Internet_20_link" text:visited-style-name="Visited_20_Internet_20_Link">Mariela Segura, Université de Montréal</text:a></text:p>
        </text:list-item>
        <text:list-item>
          <text:p text:style-name="Numbering_20_1_Content"><text:a xlink:type="simple" xlink:href="https://rdt.filiereporcquebec.ca/wiki/doku.php?id=listeexpertsrdt:davidwsilversides" text:style-name="Internet_20_link" text:visited-style-name="Visited_20_Internet_20_Link">David W. Silversides, Université de Montréal</text:a></text:p>
        </text:list-item>
        <text:list-item>
          <text:p text:style-name="Numbering_20_1_Content"><text:a xlink:type="simple" xlink:href="https://rdt.filiereporcquebec.ca/wiki/doku.php?id=listeexpertsrdt:guylainetalbot" text:style-name="Internet_20_link" text:visited-style-name="Visited_20_Internet_20_Link">Guylaine Talbot, AAC - Sherbrooke</text:a></text:p>
        </text:list-item>
        <text:list-item>
          <text:p text:style-name="Numbering_20_1_Content"><text:a xlink:type="simple" xlink:href="https://rdt.filiereporcquebec.ca/wiki/doku.php?id=listeexpertsrdt:alexandrethibodeau" text:style-name="Internet_20_link" text:visited-style-name="Visited_20_Internet_20_Link">Alexandre Thibodeau, Université de Montréal</text:a></text:p>
        </text:list-item>
        <text:list-item>
          <text:p text:style-name="Numbering_20_1_Content"><text:a xlink:type="simple" xlink:href="https://rdt.filiereporcquebec.ca/wiki/doku.php?id=listeexpertsrdt:erictroncy" text:style-name="Internet_20_link" text:visited-style-name="Visited_20_Internet_20_Link">Éric Troncy, Université de Montréal</text:a></text:p>
        </text:list-item>
        <text:list-item>
          <text:p text:style-name="Numbering_20_1_Content"><text:a xlink:type="simple" xlink:href="https://rdt.filiereporcquebec.ca/wiki/doku.php?id=listeexpertsrdt:sebastienturcotte" text:style-name="Internet_20_link" text:visited-style-name="Visited_20_Internet_20_Link">Sébastien Turcotte, CDPQ</text:a></text:p>
        </text:list-item>
        <text:list-item>
          <text:p text:style-name="Numbering_20_1_Content_Last"><text:a xlink:type="simple" xlink:href="https://rdt.filiereporcquebec.ca/wiki/doku.php?id=listeexpertsrdt:jeanpierrevaillancourt" text:style-name="Internet_20_link" text:visited-style-name="Visited_20_Internet_20_Link">Jean-Pierre Vaillancourt, Université de Montréal</text:a></text:p>
        </text:list-item>
      </text:list>
      <text:p text:style-name="Text_20_body">Si vous désirez faire partie de cette liste, nous vous invitons à nous fournir les informations pour créer votre profil en complétant ce court <text:a xlink:type="simple" xlink:href="https://forms.gle/RNNu1NLQU2g6HioJ9" text:style-name="Internet_20_link" text:visited-style-name="Visited_20_Internet_20_Link"> sondage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9::44:04</meta:creation-date>
    <dc:creator>Generated</dc:creator>
    <dc:date>2026-09-12T19::44:04</dc:date>
    <dc:language>en-US</dc:language>
    <meta:editing-cycles>1</meta:editing-cycles>
    <meta:editing-duration>PT0S</meta:editing-duration>
    <dc:title>accueil:accexperts</dc:title>
  </office:meta>
</office:document-meta>
</file>