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ccueil:domaines"/><text:bookmark-start text:name="__RefHeading___domaines_1"/><text:bookmark-start text:name="domaines"/>Domaines<text:bookmark-end text:name="__RefHeading___domaines_1"/><text:bookmark-end text:name="domaines"/></text:h>
      <text:p text:style-name="Text_20_body">Cette liste représente les domaines du Guide sur les priorités de recherche.</text:p>
      <text:list text:style-name="Numbering_20_1" text:continue-numbering="false">
        <text:list-item>
          <text:p text:style-name="Numbering_20_1_Content_First"><text:a xlink:type="simple" xlink:href="https://rdt.filiereporcquebec.ca/wiki/doku.php?id=domaines:alimentationetnutrition" text:style-name="Internet_20_link" text:visited-style-name="Visited_20_Internet_20_Link">Alimentation et nutrition</text:a></text:p>
        </text:list-item>
        <text:list-item>
          <text:p text:style-name="Numbering_20_1_Content"><text:a xlink:type="simple" xlink:href="https://rdt.filiereporcquebec.ca/wiki/doku.php?id=domaines:batimentsequipementsetenvironnement" text:style-name="Internet_20_link" text:visited-style-name="Visited_20_Internet_20_Link">Bâtiments, équipements et environnement</text:a></text:p>
        </text:list-item>
        <text:list-item>
          <text:p text:style-name="Numbering_20_1_Content"><text:a xlink:type="simple" xlink:href="https://rdt.filiereporcquebec.ca/wiki/doku.php?id=domaines:bienetreanimal" text:style-name="Internet_20_link" text:visited-style-name="Visited_20_Internet_20_Link">Bien-être animal</text:a></text:p>
        </text:list-item>
        <text:list-item>
          <text:p text:style-name="Numbering_20_1_Content"><text:a xlink:type="simple" xlink:href="https://rdt.filiereporcquebec.ca/wiki/doku.php?id=domaines:economieetgestion" text:style-name="Internet_20_link" text:visited-style-name="Visited_20_Internet_20_Link">Économie et gestion</text:a></text:p>
        </text:list-item>
        <text:list-item>
          <text:p text:style-name="Numbering_20_1_Content"><text:a xlink:type="simple" xlink:href="https://rdt.filiereporcquebec.ca/wiki/doku.php?id=domaines:genetiqueetreproduction" text:style-name="Internet_20_link" text:visited-style-name="Visited_20_Internet_20_Link">Génétique et reproduction</text:a></text:p>
        </text:list-item>
        <text:list-item>
          <text:p text:style-name="Numbering_20_1_Content"><text:a xlink:type="simple" xlink:href="https://rdt.filiereporcquebec.ca/wiki/doku.php?id=domaines:qualitedesviandes" text:style-name="Internet_20_link" text:visited-style-name="Visited_20_Internet_20_Link">Qualité des viandes</text:a></text:p>
        </text:list-item>
        <text:list-item>
          <text:p text:style-name="Numbering_20_1_Content"><text:a xlink:type="simple" xlink:href="https://rdt.filiereporcquebec.ca/wiki/doku.php?id=domaines:sante" text:style-name="Internet_20_link" text:visited-style-name="Visited_20_Internet_20_Link">Santé</text:a></text:p>
        </text:list-item>
        <text:list-item>
          <text:p text:style-name="Numbering_20_1_Content_Last"><text:a xlink:type="simple" xlink:href="https://rdt.filiereporcquebec.ca/wiki/doku.php?id=domaines:autresdomainesconnexes" text:style-name="Internet_20_link" text:visited-style-name="Visited_20_Internet_20_Link">Autres domaines connex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0::48:38</meta:creation-date>
    <dc:creator>Generated</dc:creator>
    <dc:date>2026-09-13T10::48:38</dc:date>
    <dc:language>en-US</dc:language>
    <meta:editing-cycles>1</meta:editing-cycles>
    <meta:editing-duration>PT0S</meta:editing-duration>
    <dc:title>accueil:domaines</dc:title>
  </office:meta>
</office:document-meta>
</file>