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ccueil:enjcoutsproduction"/><text:bookmark-start text:name="__RefHeading___couts_de_production_a_la_ferme_1"/><text:bookmark-start text:name="couts_de_production_a_la_ferme"/>Coûts de production à la ferme<text:bookmark-end text:name="__RefHeading___couts_de_production_a_la_ferme_1"/><text:bookmark-end text:name="couts_de_production_a_la_ferme"/></text:h>
      <text:p text:style-name="Text_20_body">Cette fiche présente les principaux axes d'interventions qui permettront de maîtriser les coûts de production à la ferme.</text:p>
      <text:h text:style-name="Heading_20_3" text:outline-level="3"><text:bookmark-start text:name="__RefHeading___cp1-_optimiser_les_performances_zootechniques_2"/><text:bookmark-start text:name="cp1-_optimiser_les_performances_zootechniques"/>CP1- Optimiser les performances zootechniques<text:bookmark-end text:name="__RefHeading___cp1-_optimiser_les_performances_zootechniques_2"/><text:bookmark-end text:name="cp1-_optimiser_les_performances_zootechniques"/></text:h>
      <text:p text:style-name="Text_20_body">Fait référence à l'ensemble des outils et méthodes d'élevage développés dans l'objectif d'améliorer les performances de production (ex. vitesse de croissance des porcelets, efficacité alimentaire, performance de reproduction, etc.).</text:p>
      <text:h text:style-name="Heading_20_3" text:outline-level="3"><text:bookmark-start text:name="__RefHeading___cp2-_developper_les_outils_de_selection_genetique_3"/><text:bookmark-start text:name="cp2-_developper_les_outils_de_selection_genetique"/>CP2- Développer les outils de sélection génétique<text:bookmark-end text:name="__RefHeading___cp2-_developper_les_outils_de_selection_genetique_3"/><text:bookmark-end text:name="cp2-_developper_les_outils_de_selection_genetique"/></text:h>
      <text:p text:style-name="Text_20_body">Fait référence aux outils et méthodes développés (ex. génétique quantitative, génomique, etc.) dans l’objectif d’effectuer la sélection de caractères quantitatifs au sein d’une population animale, afin d'améliorer les résultats d'un collectif animal (cheptel, race ou lignée).</text:p>
      <text:h text:style-name="Heading_20_3" text:outline-level="3"><text:bookmark-start text:name="__RefHeading___cp3-_adapter_la_regie_et_le_logement_des_animaux_4"/><text:bookmark-start text:name="cp3-_adapter_la_regie_et_le_logement_des_animaux"/>CP3- Adapter la régie et le logement des animaux<text:bookmark-end text:name="__RefHeading___cp3-_adapter_la_regie_et_le_logement_des_animaux_4"/><text:bookmark-end text:name="cp3-_adapter_la_regie_et_le_logement_des_animaux"/></text:h>
      <text:p text:style-name="Text_20_body">Fait référence à l’ensemble des notions et travaux se rapportant à l’adaptation des méthodes de régie et de logement des animaux afin de répondre à des besoins particuliers ou de nouvelles exigences du marché.</text:p>
      <text:h text:style-name="Heading_20_3" text:outline-level="3"><text:bookmark-start text:name="__RefHeading___cp4-_developper_des_methodes_de_controle_et_d_eradication_des_maladies_5"/><text:bookmark-start text:name="cp4-_developper_des_methodes_de_controle_et_d_eradication_des_maladies"/>CP4- Développer des méthodes de contrôle et d'éradication des maladies<text:bookmark-end text:name="__RefHeading___cp4-_developper_des_methodes_de_controle_et_d_eradication_des_maladies_5"/><text:bookmark-end text:name="cp4-_developper_des_methodes_de_controle_et_d_eradication_des_maladies"/></text:h>
      <text:p text:style-name="Text_20_body">Fait référence aux méthodes de travail qui permettent d'éradiquer certains pathogènes des troupeaux contaminés ou encore de réduire les effets de la circulation de ces pathogènes par l'immunisation  des animaux (exposition contrôlée ou vaccination).</text:p>
      <text:h text:style-name="Heading_20_3" text:outline-level="3"><text:bookmark-start text:name="__RefHeading___cp5-_developper_des_ingredients_et_additifs_alternatifs_6"/><text:bookmark-start text:name="cp5-_developper_des_ingredients_et_additifs_alternatifs"/>CP5- Développer des ingrédients et additifs alternatifs<text:bookmark-end text:name="__RefHeading___cp5-_developper_des_ingredients_et_additifs_alternatifs_6"/><text:bookmark-end text:name="cp5-_developper_des_ingredients_et_additifs_alternatifs"/></text:h>
      <text:p text:style-name="Text_20_body">Le terme ingrédient fait ici référence à toute substance, à l'exclusion des additifs alimentaires, utilisée dans la fabrication ou la préparation d'un aliment destiné à la consommation animale.  Le terme additif fait ici référence à toute substance qui n'est normalement pas utilisée comme ingrédient caractéristique d'un aliment, qu'elle ait ou non une valeur nutritive.</text:p>
      <text:h text:style-name="Heading_20_3" text:outline-level="3"><text:bookmark-start text:name="__RefHeading___cp6-_optimiser_l_utilisation_des_aliments_7"/><text:bookmark-start text:name="cp6-_optimiser_l_utilisation_des_aliments"/>CP6- Optimiser l'utilisation des aliments<text:bookmark-end text:name="__RefHeading___cp6-_optimiser_l_utilisation_des_aliments_7"/><text:bookmark-end text:name="cp6-_optimiser_l_utilisation_des_aliments"/></text:h>
      <text:p text:style-name="Text_20_body">Fait référence à l'optimisation de l'utilisation des nutriments contenus dans les aliments  destinés aux troupeaux porcins (ex. alimentation de précision, optimisation de la régie des pratiques d'alimentation en fonction des besoins des animaux, etc.). Ces procédures d'optimisation de l'utilisation des nutriments permettent entre autres de réduire les rejets  dans les déjections animales.</text:p>
      <text:h text:style-name="Heading_20_3" text:outline-level="3"><text:bookmark-start text:name="__RefHeading___cp7-_optimiser_et_automatiser_les_processus_de_production_8"/><text:bookmark-start text:name="cp7-_optimiser_et_automatiser_les_processus_de_production"/>CP7- Optimiser et automatiser les processus de production<text:bookmark-end text:name="__RefHeading___cp7-_optimiser_et_automatiser_les_processus_de_production_8"/><text:bookmark-end text:name="cp7-_optimiser_et_automatiser_les_processus_de_production"/></text:h>
      <text:p text:style-name="Text_20_body">Fait référence à l'automatisation, la robotisation et autres innovations pour faciliter, simplifier et même améliorer les processus de production.</text:p>
      <text:h text:style-name="Heading_20_3" text:outline-level="3"><text:bookmark-start text:name="__RefHeading___cp8-_developper_les_outils_d_aide_a_la_decision_9"/><text:bookmark-start text:name="cp8-_developper_les_outils_d_aide_a_la_decision"/>CP8- Développer les outils d'aide à la décision<text:bookmark-end text:name="__RefHeading___cp8-_developper_les_outils_d_aide_a_la_decision_9"/><text:bookmark-end text:name="cp8-_developper_les_outils_d_aide_a_la_decision"/></text:h>
      <text:p text:style-name="Text_20_body">Fait référence aux développement de différents outils d'aide à la décision (ex: Veille sanitaire provinciale, Simule-Lysine, Simule-SRRP, etc.) ainsi qu'aux projets ayant pour objectif de produire une (des) bases de données pour fins de référencement ou établissement de portraits destinées à orienter les prises de décisions et orientations ultérieures, tous domaines confondu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21::16:38</meta:creation-date>
    <dc:creator>Generated</dc:creator>
    <dc:date>2026-09-10T21::16:38</dc:date>
    <dc:language>en-US</dc:language>
    <meta:editing-cycles>1</meta:editing-cycles>
    <meta:editing-duration>PT0S</meta:editing-duration>
    <dc:title>accueil:enjcoutsproduction</dc:title>
  </office:meta>
</office:document-meta>
</file>