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ccueil:exportpdf"/><text:bookmark-start text:name="__RefHeading___exporter_le_wiki_au_complet_plus_de_400_pages_1"/><text:bookmark-start text:name="exporter_le_wiki_au_complet_plus_de_400_pages"/>Exporter le wiki au complet (plus de 400 pages)<text:bookmark-end text:name="__RefHeading___exporter_le_wiki_au_complet_plus_de_400_pages_1"/><text:bookmark-end text:name="exporter_le_wiki_au_complet_plus_de_400_pages"/></text:h>
      <text:h text:style-name="Heading_20_3" text:outline-level="3"><text:bookmark-start text:name="__RefHeading___sections_des_explications_et_definitions_2"/><text:bookmark-start text:name="sections_des_explications_et_definitions"/>Sections des explications et définitions<text:bookmark-end text:name="__RefHeading___sections_des_explications_et_definitions_2"/><text:bookmark-end text:name="sections_des_explications_et_definitions"/></text:h>
      <text:h text:style-name="Heading_20_3" text:outline-level="3"><text:bookmark-start text:name="__RefHeading___quatre_dimensions_3"/><text:bookmark-start text:name="quatre_dimensions"/>Quatre dimensions<text:bookmark-end text:name="__RefHeading___quatre_dimensions_3"/><text:bookmark-end text:name="quatre_dimensions"/></text:h>
      <text:list text:style-name="List_20_1" text:continue-numbering="false"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21::15:35</meta:creation-date>
    <dc:creator>Generated</dc:creator>
    <dc:date>2026-09-10T21::15:35</dc:date>
    <dc:language>en-US</dc:language>
    <meta:editing-cycles>1</meta:editing-cycles>
    <meta:editing-duration>PT0S</meta:editing-duration>
    <dc:title>accueil:exportpdf</dc:title>
  </office:meta>
</office:document-meta>
</file>