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omaines:alimentationetnutrition"/>﻿=== Domaine «Alimentation et nutrition» ===</text:p>
      <text:p text:style-name="Horizontal_20_Line"/>
      <text:h text:style-name="Heading_20_4" text:outline-level="4"><text:bookmark-start text:name="__RefHeading___chercheurs_et_experts_rdt_1"/><text:bookmark-start text:name="chercheurs_et_experts_rdt"/>Chercheurs et experts RDT<text:bookmark-end text:name="__RefHeading___chercheurs_et_experts_rdt_1"/><text:bookmark-end text:name="chercheurs_et_experts_rdt"/></text:h>
      <text:list text:style-name="Numbering_20_1" text:continue-numbering="false">
        <text:list-item>
          <text:p text:style-name="Numbering_20_1_Content_First"><text:a xlink:type="simple" xlink:href="https://rdt.filiereporcquebec.ca/wiki/doku.php?id=listeexpertsrdt:imouranaalassanekpembi" text:style-name="Internet_20_link" text:visited-style-name="Visited_20_Internet_20_Link">Imourana Alassane-Kpembi, Université de Montréal</text:a></text:p>
        </text:list-item>
        <text:list-item>
          <text:p text:style-name="Numbering_20_1_Content"><text:a xlink:type="simple" xlink:href="https://rdt.filiereporcquebec.ca/wiki/doku.php?id=listeexpertsrdt:buenodaltodanyel" text:style-name="Internet_20_link" text:visited-style-name="Visited_20_Internet_20_Link">Danyel Bueno Dalto, AAC - Sherbrooke</text:a></text:p>
        </text:list-item>
        <text:list-item>
          <text:p text:style-name="Numbering_20_1_Content"><text:a xlink:type="simple" xlink:href="https://rdt.filiereporcquebec.ca/wiki/doku.php?id=listeexpertsrdt:youneschorfi" text:style-name="Internet_20_link" text:visited-style-name="Visited_20_Internet_20_Link">Younes Chorfi, Université de Montréal</text:a></text:p>
        </text:list-item>
        <text:list-item>
          <text:p text:style-name="Numbering_20_1_Content"><text:a xlink:type="simple" xlink:href="https://rdt.filiereporcquebec.ca/wiki/doku.php?id=listeexpertsrdt:laetitiacloutier" text:style-name="Internet_20_link" text:visited-style-name="Visited_20_Internet_20_Link">Laetitia Cloutier, CDPQ</text:a></text:p>
        </text:list-item>
        <text:list-item>
          <text:p text:style-name="Numbering_20_1_Content"><text:a xlink:type="simple" xlink:href="https://rdt.filiereporcquebec.ca/wiki/doku.php?id=listeexpertsrdt:marciocosta" text:style-name="Internet_20_link" text:visited-style-name="Visited_20_Internet_20_Link">Marcio Costa, Université de Montréal</text:a></text:p>
        </text:list-item>
        <text:list-item>
          <text:p text:style-name="Numbering_20_1_Content"><text:a xlink:type="simple" xlink:href="https://rdt.filiereporcquebec.ca/wiki/doku.php?id=listeexpertsrdt:chantalfarmer" text:style-name="Internet_20_link" text:visited-style-name="Visited_20_Internet_20_Link">Chantal Farmer, AAC - Sherbrooke</text:a></text:p>
        </text:list-item>
        <text:list-item>
          <text:p text:style-name="Numbering_20_1_Content"><text:a xlink:type="simple" xlink:href="https://rdt.filiereporcquebec.ca/wiki/doku.php?id=listeexpertsrdt:ismailfliss" text:style-name="Internet_20_link" text:visited-style-name="Visited_20_Internet_20_Link">Ismail Fliss, Université Laval</text:a></text:p>
        </text:list-item>
        <text:list-item>
          <text:p text:style-name="Numbering_20_1_Content"><text:a xlink:type="simple" xlink:href="https://rdt.filiereporcquebec.ca/wiki/doku.php?id=listeexpertsrdt:fredericguay" text:style-name="Internet_20_link" text:visited-style-name="Visited_20_Internet_20_Link">Frédéric Guay, Université Laval</text:a></text:p>
        </text:list-item>
        <text:list-item>
          <text:p text:style-name="Numbering_20_1_Content"><text:a xlink:type="simple" xlink:href="https://rdt.filiereporcquebec.ca/wiki/doku.php?id=listeexpertsrdt:jeanpaullaforest" text:style-name="Internet_20_link" text:visited-style-name="Visited_20_Internet_20_Link">Jean-Paul Laforest, Université Laval</text:a></text:p>
        </text:list-item>
        <text:list-item>
          <text:p text:style-name="Numbering_20_1_Content"><text:a xlink:type="simple" xlink:href="https://rdt.filiereporcquebec.ca/wiki/doku.php?id=listeexpertsrdt:jeromelapointe" text:style-name="Internet_20_link" text:visited-style-name="Visited_20_Internet_20_Link">Jérôme Lapointe, AAC - Sherbrooke</text:a></text:p>
        </text:list-item>
        <text:list-item>
          <text:p text:style-name="Numbering_20_1_Content"><text:a xlink:type="simple" xlink:href="https://rdt.filiereporcquebec.ca/wiki/doku.php?id=listeexpertsrdt:martinlessard" text:style-name="Internet_20_link" text:visited-style-name="Visited_20_Internet_20_Link">Martin Lessard, AAC - Sherbrooke</text:a></text:p>
        </text:list-item>
        <text:list-item>
          <text:p text:style-name="Numbering_20_1_Content"><text:a xlink:type="simple" xlink:href="https://rdt.filiereporcquebec.ca/wiki/doku.php?id=listeexpertsrdt:mariepierreletourneaumontmigny" text:style-name="Internet_20_link" text:visited-style-name="Visited_20_Internet_20_Link">Marie-Pierre Létourneau-Montmigny, Université Laval</text:a></text:p>
        </text:list-item>
        <text:list-item>
          <text:p text:style-name="Numbering_20_1_Content"><text:a xlink:type="simple" xlink:href="https://rdt.filiereporcquebec.ca/wiki/doku.php?id=listeexpertsrdt:janielevesque" text:style-name="Internet_20_link" text:visited-style-name="Visited_20_Internet_20_Link">Janie Lévesque, CRSAD</text:a></text:p>
        </text:list-item>
        <text:list-item>
          <text:p text:style-name="Numbering_20_1_Content"><text:a xlink:type="simple" xlink:href="https://rdt.filiereporcquebec.ca/wiki/doku.php?id=listeexpertsrdt:yanmartelkennes" text:style-name="Internet_20_link" text:visited-style-name="Visited_20_Internet_20_Link">Yan Martel-Kennes, CRSAD</text:a></text:p>
        </text:list-item>
        <text:list-item>
          <text:p text:style-name="Numbering_20_1_Content"><text:a xlink:type="simple" xlink:href="https://rdt.filiereporcquebec.ca/wiki/doku.php?id=listeexpertsrdt:jeanjacquesmatte" text:style-name="Internet_20_link" text:visited-style-name="Visited_20_Internet_20_Link">Jean-Jacques Matte, AAC - Sherbrooke</text:a></text:p>
        </text:list-item>
        <text:list-item>
          <text:p text:style-name="Numbering_20_1_Content"><text:a xlink:type="simple" xlink:href="https://rdt.filiereporcquebec.ca/wiki/doku.php?id=listeexpertsrdt:ericpaquet" text:style-name="Internet_20_link" text:visited-style-name="Visited_20_Internet_20_Link">Éric Paquet, Université Laval</text:a></text:p>
        </text:list-item>
        <text:list-item>
          <text:p text:style-name="Numbering_20_1_Content"><text:a xlink:type="simple" xlink:href="https://rdt.filiereporcquebec.ca/wiki/doku.php?id=listeexpertsrdt:genevieveparent" text:style-name="Internet_20_link" text:visited-style-name="Visited_20_Internet_20_Link">Geneviève Parent, Université Laval</text:a></text:p>
        </text:list-item>
        <text:list-item>
          <text:p text:style-name="Numbering_20_1_Content"><text:a xlink:type="simple" xlink:href="https://rdt.filiereporcquebec.ca/wiki/doku.php?id=listeexpertsrdt:luisapensato" text:style-name="Internet_20_link" text:visited-style-name="Visited_20_Internet_20_Link">Luisa Pensato, Cintech Agroalimentaire</text:a></text:p>
        </text:list-item>
        <text:list-item>
          <text:p text:style-name="Numbering_20_1_Content"><text:a xlink:type="simple" xlink:href="https://rdt.filiereporcquebec.ca/wiki/doku.php?id=listeexpertsrdt:candidopomar" text:style-name="Internet_20_link" text:visited-style-name="Visited_20_Internet_20_Link">Candido Pomar, AAC - Sherbrooke</text:a></text:p>
        </text:list-item>
        <text:list-item>
          <text:p text:style-name="Numbering_20_1_Content"><text:a xlink:type="simple" xlink:href="https://rdt.filiereporcquebec.ca/wiki/doku.php?id=listeexpertsrdt:poulinlapradedominic" text:style-name="Internet_20_link" text:visited-style-name="Visited_20_Internet_20_Link">Dominic Poulin-Laprade, AAC - Sherbrooke</text:a></text:p>
        </text:list-item>
        <text:list-item>
          <text:p text:style-name="Numbering_20_1_Content"><text:a xlink:type="simple" xlink:href="https://rdt.filiereporcquebec.ca/wiki/doku.php?id=listeexpertsrdt:remusaline" text:style-name="Internet_20_link" text:visited-style-name="Visited_20_Internet_20_Link">Aline Remus, AAC - Sherbrooke</text:a></text:p>
        </text:list-item>
        <text:list-item>
          <text:p text:style-name="Numbering_20_1_Content"><text:a xlink:type="simple" xlink:href="https://rdt.filiereporcquebec.ca/wiki/doku.php?id=listeexpertsrdt:guylainetalbot" text:style-name="Internet_20_link" text:visited-style-name="Visited_20_Internet_20_Link">Guylaine Talbot, AAC - Sherbrooke</text:a></text:p>
        </text:list-item>
        <text:list-item>
          <text:p text:style-name="Numbering_20_1_Content_Last"><text:a xlink:type="simple" xlink:href="https://rdt.filiereporcquebec.ca/wiki/doku.php?id=listeexpertsrdt:alexandrethibodeau" text:style-name="Internet_20_link" text:visited-style-name="Visited_20_Internet_20_Link">Alexandre Thibodeau, Université de Montréa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2::41:12</meta:creation-date>
    <dc:creator>Generated</dc:creator>
    <dc:date>2026-09-12T22::41:12</dc:date>
    <dc:language>en-US</dc:language>
    <meta:editing-cycles>1</meta:editing-cycles>
    <meta:editing-duration>PT0S</meta:editing-duration>
    <dc:title>domaines:alimentationetnutrition</dc:title>
  </office:meta>
</office:document-meta>
</file>