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maines:autresdomainesconnexes"/>﻿=== Domaine «Autres domaines connexes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levonabrahamyan" text:style-name="Internet_20_link" text:visited-style-name="Visited_20_Internet_20_Link">Levon Abrahamyan, Université de Montréal</text:a></text:p>
        </text:list-item>
        <text:list-item>
          <text:p text:style-name="Numbering_20_1_Content"><text:a xlink:type="simple" xlink:href="https://rdt.filiereporcquebec.ca/wiki/doku.php?id=listeexpertsrdt:jamieahloydallaire" text:style-name="Internet_20_link" text:visited-style-name="Visited_20_Internet_20_Link">Jamie Ahloy Dallaire, Université Laval</text:a></text:p>
        </text:list-item>
        <text:list-item>
          <text:p text:style-name="Numbering_20_1_Content"><text:a xlink:type="simple" xlink:href="https://rdt.filiereporcquebec.ca/wiki/doku.php?id=listeexpertsrdt:youneschorfi" text:style-name="Internet_20_link" text:visited-style-name="Visited_20_Internet_20_Link">Younes Chorfi, Université de Montréal</text:a></text:p>
        </text:list-item>
        <text:list-item>
          <text:p text:style-name="Numbering_20_1_Content"><text:a xlink:type="simple" xlink:href="https://rdt.filiereporcquebec.ca/wiki/doku.php?id=listeexpertsrdt:jeancollin" text:style-name="Internet_20_link" text:visited-style-name="Visited_20_Internet_20_Link">Jean Collin, Université Laval</text:a></text:p>
        </text:list-item>
        <text:list-item>
          <text:p text:style-name="Numbering_20_1_Content"><text:a xlink:type="simple" xlink:href="https://rdt.filiereporcquebec.ca/wiki/doku.php?id=listeexpertsrdt:jeromedelcastillo" text:style-name="Internet_20_link" text:visited-style-name="Visited_20_Internet_20_Link">Jérôme del Castillo, Université de Montréal</text:a></text:p>
        </text:list-item>
        <text:list-item>
          <text:p text:style-name="Numbering_20_1_Content"><text:a xlink:type="simple" xlink:href="https://rdt.filiereporcquebec.ca/wiki/doku.php?id=listeexpertsrdt:nicolasdevillers" text:style-name="Internet_20_link" text:visited-style-name="Visited_20_Internet_20_Link">Nicolas Devillers, AAC - Sherbrooke</text:a></text:p>
        </text:list-item>
        <text:list-item>
          <text:p text:style-name="Numbering_20_1_Content"><text:a xlink:type="simple" xlink:href="https://rdt.filiereporcquebec.ca/wiki/doku.php?id=listeexpertsrdt:mauricedoyon" text:style-name="Internet_20_link" text:visited-style-name="Visited_20_Internet_20_Link">Maurice Doyon, Université Laval</text:a></text:p>
        </text:list-item>
        <text:list-item>
          <text:p text:style-name="Numbering_20_1_Content"><text:a xlink:type="simple" xlink:href="https://rdt.filiereporcquebec.ca/wiki/doku.php?id=listeexpertsrdt:chantalfarmer" text:style-name="Internet_20_link" text:visited-style-name="Visited_20_Internet_20_Link">Chantal Farmer, AAC - Sherbrooke</text:a></text:p>
        </text:list-item>
        <text:list-item>
          <text:p text:style-name="Numbering_20_1_Content"><text:a xlink:type="simple" xlink:href="https://rdt.filiereporcquebec.ca/wiki/doku.php?id=listeexpertsrdt:patrickgagnon" text:style-name="Internet_20_link" text:visited-style-name="Visited_20_Internet_20_Link">Patrick Gagnon, CDPQ</text:a></text:p>
        </text:list-item>
        <text:list-item>
          <text:p text:style-name="Numbering_20_1_Content"><text:a xlink:type="simple" xlink:href="https://rdt.filiereporcquebec.ca/wiki/doku.php?id=listeexpertsrdt:remylambert" text:style-name="Internet_20_link" text:visited-style-name="Visited_20_Internet_20_Link">Rémy Lambert, Université Laval</text:a></text:p>
        </text:list-item>
        <text:list-item>
          <text:p text:style-name="Numbering_20_1_Content"><text:a xlink:type="simple" xlink:href="https://rdt.filiereporcquebec.ca/wiki/doku.php?id=listeexpertsrdt:jeanyveslecompte" text:style-name="Internet_20_link" text:visited-style-name="Visited_20_Internet_20_Link">Jean-Yves Lecompte, Cintech Agroalimentaire</text:a></text:p>
        </text:list-item>
        <text:list-item>
          <text:p text:style-name="Numbering_20_1_Content"><text:a xlink:type="simple" xlink:href="https://rdt.filiereporcquebec.ca/wiki/doku.php?id=listeexpertsrdt:genevieveparent" text:style-name="Internet_20_link" text:visited-style-name="Visited_20_Internet_20_Link">Geneviève Parent, Université Laval</text:a></text:p>
        </text:list-item>
        <text:list-item>
          <text:p text:style-name="Numbering_20_1_Content"><text:a xlink:type="simple" xlink:href="https://rdt.filiereporcquebec.ca/wiki/doku.php?id=listeexpertsrdt:martinpelletier" text:style-name="Internet_20_link" text:visited-style-name="Visited_20_Internet_20_Link">Martin Pelletier, EQSP</text:a></text:p>
        </text:list-item>
        <text:list-item>
          <text:p text:style-name="Numbering_20_1_Content"><text:a xlink:type="simple" xlink:href="https://rdt.filiereporcquebec.ca/wiki/doku.php?id=listeexpertsrdt:poulinlapradedominic" text:style-name="Internet_20_link" text:visited-style-name="Visited_20_Internet_20_Link">Dominic Poulin-Laprade, AAC - Sherbrooke</text:a></text:p>
        </text:list-item>
        <text:list-item>
          <text:p text:style-name="Numbering_20_1_Content"><text:a xlink:type="simple" xlink:href="https://rdt.filiereporcquebec.ca/wiki/doku.php?id=listeexpertsrdt:remusaline" text:style-name="Internet_20_link" text:visited-style-name="Visited_20_Internet_20_Link">Aline Remus, AAC - Sherbrooke</text:a></text:p>
        </text:list-item>
        <text:list-item>
          <text:p text:style-name="Numbering_20_1_Content"><text:a xlink:type="simple" xlink:href="https://rdt.filiereporcquebec.ca/wiki/doku.php?id=listeexpertsrdt:annieroyer" text:style-name="Internet_20_link" text:visited-style-name="Visited_20_Internet_20_Link">Annie Royer, Université Laval</text:a></text:p>
        </text:list-item>
        <text:list-item>
          <text:p text:style-name="Numbering_20_1_Content"><text:a xlink:type="simple" xlink:href="https://rdt.filiereporcquebec.ca/wiki/doku.php?id=listeexpertsrdt:lindasaucier" text:style-name="Internet_20_link" text:visited-style-name="Visited_20_Internet_20_Link">Linda Saucier, Université Laval</text:a></text:p>
        </text:list-item>
        <text:list-item>
          <text:p text:style-name="Numbering_20_1_Content"><text:a xlink:type="simple" xlink:href="https://rdt.filiereporcquebec.ca/wiki/doku.php?id=listeexpertsrdt:guylainetalbot" text:style-name="Internet_20_link" text:visited-style-name="Visited_20_Internet_20_Link">Guylaine Talbot, AAC - Sherbrooke</text:a></text:p>
        </text:list-item>
        <text:list-item>
          <text:p text:style-name="Numbering_20_1_Content"><text:a xlink:type="simple" xlink:href="https://rdt.filiereporcquebec.ca/wiki/doku.php?id=listeexpertsrdt:erictroncy" text:style-name="Internet_20_link" text:visited-style-name="Visited_20_Internet_20_Link">Éric Troncy, Université de Montréal</text:a></text:p>
        </text:list-item>
        <text:list-item>
          <text:p text:style-name="Numbering_20_1_Content_Last"><text:a xlink:type="simple" xlink:href="https://rdt.filiereporcquebec.ca/wiki/doku.php?id=listeexpertsrdt:sebastienturcotte" text:style-name="Internet_20_link" text:visited-style-name="Visited_20_Internet_20_Link">Sébastien Turcotte, CDPQ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8::30:13</meta:creation-date>
    <dc:creator>Generated</dc:creator>
    <dc:date>2026-09-10T18::30:13</dc:date>
    <dc:language>en-US</dc:language>
    <meta:editing-cycles>1</meta:editing-cycles>
    <meta:editing-duration>PT0S</meta:editing-duration>
    <dc:title>domaines:autresdomainesconnexes</dc:title>
  </office:meta>
</office:document-meta>
</file>