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maines:genetiqueetreproduction"/>﻿=== Domaine «Génétique et reproduction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vilceubordignon" text:style-name="Internet_20_link" text:visited-style-name="Visited_20_Internet_20_Link">Vilceu Bordignon, Université McGill</text:a></text:p>
        </text:list-item>
        <text:list-item>
          <text:p text:style-name="Numbering_20_1_Content"><text:a xlink:type="simple" xlink:href="https://rdt.filiereporcquebec.ca/wiki/doku.php?id=listeexpertsrdt:buenodaltodanyel" text:style-name="Internet_20_link" text:visited-style-name="Visited_20_Internet_20_Link">Danyel Bueno Dalto, AAC - Sherbrooke</text:a></text:p>
        </text:list-item>
        <text:list-item>
          <text:p text:style-name="Numbering_20_1_Content"><text:a xlink:type="simple" xlink:href="https://rdt.filiereporcquebec.ca/wiki/doku.php?id=listeexpertsrdt:sylviedallaire" text:style-name="Internet_20_link" text:visited-style-name="Visited_20_Internet_20_Link">Sylvie D'Allaire, Université de Montréal</text:a></text:p>
        </text:list-item>
        <text:list-item>
          <text:p text:style-name="Numbering_20_1_Content"><text:a xlink:type="simple" xlink:href="https://rdt.filiereporcquebec.ca/wiki/doku.php?id=listeexpertsrdt:fredericfortin" text:style-name="Internet_20_link" text:visited-style-name="Visited_20_Internet_20_Link">Frédéric Fortin, CDPQ</text:a></text:p>
        </text:list-item>
        <text:list-item>
          <text:p text:style-name="Numbering_20_1_Content"><text:a xlink:type="simple" xlink:href="https://rdt.filiereporcquebec.ca/wiki/doku.php?id=listeexpertsrdt:jeromelapointe" text:style-name="Internet_20_link" text:visited-style-name="Visited_20_Internet_20_Link">Jérôme Lapointe, AAC - Sherbrooke</text:a></text:p>
        </text:list-item>
        <text:list-item>
          <text:p text:style-name="Numbering_20_1_Content"><text:a xlink:type="simple" xlink:href="https://rdt.filiereporcquebec.ca/wiki/doku.php?id=listeexpertsrdt:brucedmurphy" text:style-name="Internet_20_link" text:visited-style-name="Visited_20_Internet_20_Link">Bruce D. Murphy, Université de Montréal</text:a></text:p>
        </text:list-item>
        <text:list-item>
          <text:p text:style-name="Numbering_20_1_Content"><text:a xlink:type="simple" xlink:href="https://rdt.filiereporcquebec.ca/wiki/doku.php?id=listeexpertsrdt:ericpaquet" text:style-name="Internet_20_link" text:visited-style-name="Visited_20_Internet_20_Link">Éric Paquet, Université Laval</text:a></text:p>
        </text:list-item>
        <text:list-item>
          <text:p text:style-name="Numbering_20_1_Content"><text:a xlink:type="simple" xlink:href="https://rdt.filiereporcquebec.ca/wiki/doku.php?id=listeexpertsrdt:francoisrichard" text:style-name="Internet_20_link" text:visited-style-name="Visited_20_Internet_20_Link">François Richard, Université Laval</text:a></text:p>
        </text:list-item>
        <text:list-item>
          <text:p text:style-name="Numbering_20_1_Content"><text:a xlink:type="simple" xlink:href="https://rdt.filiereporcquebec.ca/wiki/doku.php?id=listeexpertsrdt:clauderobert" text:style-name="Internet_20_link" text:visited-style-name="Visited_20_Internet_20_Link">Claude Robert, Université Laval</text:a></text:p>
        </text:list-item>
        <text:list-item>
          <text:p text:style-name="Numbering_20_1_Content"><text:a xlink:type="simple" xlink:href="https://rdt.filiereporcquebec.ca/wiki/doku.php?id=listeexpertsrdt:christiansavard" text:style-name="Internet_20_link" text:visited-style-name="Visited_20_Internet_20_Link">Christian Savard, Biovet - Santé animale</text:a></text:p>
        </text:list-item>
        <text:list-item>
          <text:p text:style-name="Numbering_20_1_Content_Last"><text:a xlink:type="simple" xlink:href="https://rdt.filiereporcquebec.ca/wiki/doku.php?id=listeexpertsrdt:davidwsilversides" text:style-name="Internet_20_link" text:visited-style-name="Visited_20_Internet_20_Link">David W. Silversides, Université de Montré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1::54:53</meta:creation-date>
    <dc:creator>Generated</dc:creator>
    <dc:date>2026-09-10T21::54:53</dc:date>
    <dc:language>en-US</dc:language>
    <meta:editing-cycles>1</meta:editing-cycles>
    <meta:editing-duration>PT0S</meta:editing-duration>
    <dc:title>domaines:genetiqueetreproduction</dc:title>
  </office:meta>
</office:document-meta>
</file>