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domaines:sante"/><text:bookmark-start text:name="__RefHeading___domaine_sante_1"/><text:bookmark-start text:name="domaine_sante"/>Domaine «Santé»<text:bookmark-end text:name="__RefHeading___domaine_sante_1"/><text:bookmark-end text:name="domaine_sante"/></text:h>
      <text:p text:style-name="Horizontal_20_Line"/>
      <text:h text:style-name="Heading_20_4" text:outline-level="4"><text:bookmark-start text:name="__RefHeading___chercheurs_et_experts_rdt_2"/><text:bookmark-start text:name="chercheurs_et_experts_rdt"/>Chercheurs et experts RDT<text:bookmark-end text:name="__RefHeading___chercheurs_et_experts_rdt_2"/><text:bookmark-end text:name="chercheurs_et_experts_rdt"/></text:h>
      <text:list text:style-name="Numbering_20_1" text:continue-numbering="false">
        <text:list-item>
          <text:p text:style-name="Numbering_20_1_Content_First"><text:a xlink:type="simple" xlink:href="https://rdt.filiereporcquebec.ca/wiki/doku.php?id=listeexpertsrdt:levonabrahamyan" text:style-name="Internet_20_link" text:visited-style-name="Visited_20_Internet_20_Link">Levon Abrahamyan, Université de Montréal</text:a></text:p>
        </text:list-item>
        <text:list-item>
          <text:p text:style-name="Numbering_20_1_Content"><text:a xlink:type="simple" xlink:href="https://rdt.filiereporcquebec.ca/wiki/doku.php?id=listeexpertsrdt:imouranaalassanekpembi" text:style-name="Internet_20_link" text:visited-style-name="Visited_20_Internet_20_Link">Imourana Alassane-Kpembi, Université de Montréal</text:a></text:p>
        </text:list-item>
        <text:list-item>
          <text:p text:style-name="Numbering_20_1_Content"><text:a xlink:type="simple" xlink:href="https://rdt.filiereporcquebec.ca/wiki/doku.php?id=listeexpertsrdt:mariearchambault" text:style-name="Internet_20_link" text:visited-style-name="Visited_20_Internet_20_Link">Marie Archambault, Université de Montréal</text:a></text:p>
        </text:list-item>
        <text:list-item>
          <text:p text:style-name="Numbering_20_1_Content"><text:a xlink:type="simple" xlink:href="https://rdt.filiereporcquebec.ca/wiki/doku.php?id=listeexpertsrdt:juliearsenault" text:style-name="Internet_20_link" text:visited-style-name="Visited_20_Internet_20_Link">Julie Arsenault, Université de Montréal</text:a></text:p>
        </text:list-item>
        <text:list-item>
          <text:p text:style-name="Numbering_20_1_Content"><text:a xlink:type="simple" xlink:href="https://rdt.filiereporcquebec.ca/wiki/doku.php?id=listeexpertsrdt:marieodilebenoitbiancamano" text:style-name="Internet_20_link" text:visited-style-name="Visited_20_Internet_20_Link">Marie-Odile Benoit-Biancamano, Université de Montréal</text:a></text:p>
        </text:list-item>
        <text:list-item>
          <text:p text:style-name="Numbering_20_1_Content"><text:a xlink:type="simple" xlink:href="https://rdt.filiereporcquebec.ca/wiki/doku.php?id=listeexpertsrdt:nadiabergeron" text:style-name="Internet_20_link" text:visited-style-name="Visited_20_Internet_20_Link">Nadia Bergeron, EQSP</text:a></text:p>
        </text:list-item>
        <text:list-item>
          <text:p text:style-name="Numbering_20_1_Content"><text:a xlink:type="simple" xlink:href="https://rdt.filiereporcquebec.ca/wiki/doku.php?id=listeexpertsrdt:buenodaltodanyel" text:style-name="Internet_20_link" text:visited-style-name="Visited_20_Internet_20_Link">Danyel Bueno Dalto, AAC - Sherbrooke</text:a></text:p>
        </text:list-item>
        <text:list-item>
          <text:p text:style-name="Numbering_20_1_Content"><text:a xlink:type="simple" xlink:href="https://rdt.filiereporcquebec.ca/wiki/doku.php?id=listeexpertsrdt:youneschorfi" text:style-name="Internet_20_link" text:visited-style-name="Visited_20_Internet_20_Link">Younes Chorfi, Université de Montréal</text:a></text:p>
        </text:list-item>
        <text:list-item>
          <text:p text:style-name="Numbering_20_1_Content"><text:a xlink:type="simple" xlink:href="https://rdt.filiereporcquebec.ca/wiki/doku.php?id=listeexpertsrdt:marciocosta" text:style-name="Internet_20_link" text:visited-style-name="Visited_20_Internet_20_Link">Marcio Costa, Université de Montréal</text:a></text:p>
        </text:list-item>
        <text:list-item>
          <text:p text:style-name="Numbering_20_1_Content"><text:a xlink:type="simple" xlink:href="https://rdt.filiereporcquebec.ca/wiki/doku.php?id=listeexpertsrdt:carolinecote" text:style-name="Internet_20_link" text:visited-style-name="Visited_20_Internet_20_Link">Caroline Côté, IRDA</text:a></text:p>
        </text:list-item>
        <text:list-item>
          <text:p text:style-name="Numbering_20_1_Content"><text:a xlink:type="simple" xlink:href="https://rdt.filiereporcquebec.ca/wiki/doku.php?id=listeexpertsrdt:sylviedallaire" text:style-name="Internet_20_link" text:visited-style-name="Visited_20_Internet_20_Link">Sylvie D'Allaire, Université de Montréal</text:a></text:p>
        </text:list-item>
        <text:list-item>
          <text:p text:style-name="Numbering_20_1_Content"><text:a xlink:type="simple" xlink:href="https://rdt.filiereporcquebec.ca/wiki/doku.php?id=listeexpertsrdt:jeromedelcastillo" text:style-name="Internet_20_link" text:visited-style-name="Visited_20_Internet_20_Link">Jérôme del Castillo, Université de Montréal</text:a></text:p>
        </text:list-item>
        <text:list-item>
          <text:p text:style-name="Numbering_20_1_Content"><text:a xlink:type="simple" xlink:href="https://rdt.filiereporcquebec.ca/wiki/doku.php?id=listeexpertsrdt:carolineduchaine" text:style-name="Internet_20_link" text:visited-style-name="Visited_20_Internet_20_Link">Caroline Duchaine, Université Laval</text:a></text:p>
        </text:list-item>
        <text:list-item>
          <text:p text:style-name="Numbering_20_1_Content"><text:a xlink:type="simple" xlink:href="https://rdt.filiereporcquebec.ca/wiki/doku.php?id=listeexpertsrdt:johnmorrisfairbrother" text:style-name="Internet_20_link" text:visited-style-name="Visited_20_Internet_20_Link">John Morris Fairbrother, Université de Montréal</text:a></text:p>
        </text:list-item>
        <text:list-item>
          <text:p text:style-name="Numbering_20_1_Content"><text:a xlink:type="simple" xlink:href="https://rdt.filiereporcquebec.ca/wiki/doku.php?id=listeexpertsrdt:carlgagnon" text:style-name="Internet_20_link" text:visited-style-name="Visited_20_Internet_20_Link">Carl Gagnon, Université de Montréal</text:a></text:p>
        </text:list-item>
        <text:list-item>
          <text:p text:style-name="Numbering_20_1_Content"><text:a xlink:type="simple" xlink:href="https://rdt.filiereporcquebec.ca/wiki/doku.php?id=listeexpertsrdt:marcelogottschalk" text:style-name="Internet_20_link" text:visited-style-name="Visited_20_Internet_20_Link">Marcelo Gottschalk, Université de Montréal</text:a></text:p>
        </text:list-item>
        <text:list-item>
          <text:p text:style-name="Numbering_20_1_Content"><text:a xlink:type="simple" xlink:href="https://rdt.filiereporcquebec.ca/wiki/doku.php?id=listeexpertsrdt:evelyneguevremont" text:style-name="Internet_20_link" text:visited-style-name="Visited_20_Internet_20_Link">Évelyne Guévremont, AAC - St-Hyacinthe</text:a></text:p>
        </text:list-item>
        <text:list-item>
          <text:p text:style-name="Numbering_20_1_Content"><text:a xlink:type="simple" xlink:href="https://rdt.filiereporcquebec.ca/wiki/doku.php?id=listeexpertsrdt:ghislainhebert" text:style-name="Internet_20_link" text:visited-style-name="Visited_20_Internet_20_Link">Ghislain Hébert, EQSP</text:a></text:p>
        </text:list-item>
        <text:list-item>
          <text:p text:style-name="Numbering_20_1_Content"><text:a xlink:type="simple" xlink:href="https://rdt.filiereporcquebec.ca/wiki/doku.php?id=listeexpertsrdt:christianklopfenstein" text:style-name="Internet_20_link" text:visited-style-name="Visited_20_Internet_20_Link">Christian Klopfenstein, CDPQ</text:a></text:p>
        </text:list-item>
        <text:list-item>
          <text:p text:style-name="Numbering_20_1_Content"><text:a xlink:type="simple" xlink:href="https://rdt.filiereporcquebec.ca/wiki/doku.php?id=listeexpertsrdt:marieevelambert" text:style-name="Internet_20_link" text:visited-style-name="Visited_20_Internet_20_Link">Marie-Ève Lambert, Université de Montréal</text:a></text:p>
        </text:list-item>
        <text:list-item>
          <text:p text:style-name="Numbering_20_1_Content"><text:a xlink:type="simple" xlink:href="https://rdt.filiereporcquebec.ca/wiki/doku.php?id=listeexpertsrdt:jeromelapointe" text:style-name="Internet_20_link" text:visited-style-name="Visited_20_Internet_20_Link">Jérôme Lapointe, AAC - Sherbrooke</text:a></text:p>
        </text:list-item>
        <text:list-item>
          <text:p text:style-name="Numbering_20_1_Content"><text:a xlink:type="simple" xlink:href="https://rdt.filiereporcquebec.ca/wiki/doku.php?id=listeexpertsrdt:martinlessard" text:style-name="Internet_20_link" text:visited-style-name="Visited_20_Internet_20_Link">Martin Lessard, AAC - Sherbrooke</text:a></text:p>
        </text:list-item>
        <text:list-item>
          <text:p text:style-name="Numbering_20_1_Content"><text:a xlink:type="simple" xlink:href="https://rdt.filiereporcquebec.ca/wiki/doku.php?id=listeexpertsrdt:mariepierreletourneaumontmigny" text:style-name="Internet_20_link" text:visited-style-name="Visited_20_Internet_20_Link">Marie-Pierre Létourneau-Montmigny, Université Laval</text:a></text:p>
        </text:list-item>
        <text:list-item>
          <text:p text:style-name="Numbering_20_1_Content"><text:a xlink:type="simple" xlink:href="https://rdt.filiereporcquebec.ca/wiki/doku.php?id=listeexpertsrdt:janielevesque" text:style-name="Internet_20_link" text:visited-style-name="Visited_20_Internet_20_Link">Janie Lévesque, CRSAD</text:a></text:p>
        </text:list-item>
        <text:list-item>
          <text:p text:style-name="Numbering_20_1_Content"><text:a xlink:type="simple" xlink:href="https://rdt.filiereporcquebec.ca/wiki/doku.php?id=listeexpertsrdt:yanmartelkennes" text:style-name="Internet_20_link" text:visited-style-name="Visited_20_Internet_20_Link">Yan Martel-Kennes, CRSAD</text:a></text:p>
        </text:list-item>
        <text:list-item>
          <text:p text:style-name="Numbering_20_1_Content"><text:a xlink:type="simple" xlink:href="https://rdt.filiereporcquebec.ca/wiki/doku.php?id=listeexpertsrdt:genevieveparent" text:style-name="Internet_20_link" text:visited-style-name="Visited_20_Internet_20_Link">Geneviève Parent, Université Laval</text:a></text:p>
        </text:list-item>
        <text:list-item>
          <text:p text:style-name="Numbering_20_1_Content"><text:a xlink:type="simple" xlink:href="https://rdt.filiereporcquebec.ca/wiki/doku.php?id=listeexpertsrdt:martinpelletier" text:style-name="Internet_20_link" text:visited-style-name="Visited_20_Internet_20_Link">Martin Pelletier, EQSP</text:a></text:p>
        </text:list-item>
        <text:list-item>
          <text:p text:style-name="Numbering_20_1_Content"><text:a xlink:type="simple" xlink:href="https://rdt.filiereporcquebec.ca/wiki/doku.php?id=listeexpertsrdt:poulinlapradedominic" text:style-name="Internet_20_link" text:visited-style-name="Visited_20_Internet_20_Link">Dominic Poulin-Laprade, AAC - Sherbrooke</text:a></text:p>
        </text:list-item>
        <text:list-item>
          <text:p text:style-name="Numbering_20_1_Content"><text:a xlink:type="simple" xlink:href="https://rdt.filiereporcquebec.ca/wiki/doku.php?id=listeexpertsrdt:sylvainquessy" text:style-name="Internet_20_link" text:visited-style-name="Visited_20_Internet_20_Link">Sylvain Quessy, Université de Montréal</text:a></text:p>
        </text:list-item>
        <text:list-item>
          <text:p text:style-name="Numbering_20_1_Content"><text:a xlink:type="simple" xlink:href="https://rdt.filiereporcquebec.ca/wiki/doku.php?id=listeexpertsrdt:andreravel" text:style-name="Internet_20_link" text:visited-style-name="Visited_20_Internet_20_Link">André Ravel, Université de Montréal</text:a></text:p>
        </text:list-item>
        <text:list-item>
          <text:p text:style-name="Numbering_20_1_Content"><text:a xlink:type="simple" xlink:href="https://rdt.filiereporcquebec.ca/wiki/doku.php?id=listeexpertsrdt:christiansavard" text:style-name="Internet_20_link" text:visited-style-name="Visited_20_Internet_20_Link">Christian Savard, Biovet - Santé animale</text:a></text:p>
        </text:list-item>
        <text:list-item>
          <text:p text:style-name="Numbering_20_1_Content"><text:a xlink:type="simple" xlink:href="https://rdt.filiereporcquebec.ca/wiki/doku.php?id=listeexpertsrdt:marielasegura" text:style-name="Internet_20_link" text:visited-style-name="Visited_20_Internet_20_Link">Mariela Segura, Université de Montréal</text:a></text:p>
        </text:list-item>
        <text:list-item>
          <text:p text:style-name="Numbering_20_1_Content"><text:a xlink:type="simple" xlink:href="https://rdt.filiereporcquebec.ca/wiki/doku.php?id=listeexpertsrdt:alexandrethibodeau" text:style-name="Internet_20_link" text:visited-style-name="Visited_20_Internet_20_Link">Alexandre Thibodeau, Université de Montréal</text:a></text:p>
        </text:list-item>
        <text:list-item>
          <text:p text:style-name="Numbering_20_1_Content"><text:a xlink:type="simple" xlink:href="https://rdt.filiereporcquebec.ca/wiki/doku.php?id=listeexpertsrdt:erictroncy" text:style-name="Internet_20_link" text:visited-style-name="Visited_20_Internet_20_Link">Éric Troncy, Université de Montréal</text:a></text:p>
        </text:list-item>
        <text:list-item>
          <text:p text:style-name="Numbering_20_1_Content_Last"><text:a xlink:type="simple" xlink:href="https://rdt.filiereporcquebec.ca/wiki/doku.php?id=listeexpertsrdt:jeanpierrevaillancourt" text:style-name="Internet_20_link" text:visited-style-name="Visited_20_Internet_20_Link">Jean-Pierre Vaillancourt, Université de Montréa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23::35:59</meta:creation-date>
    <dc:creator>Generated</dc:creator>
    <dc:date>2026-09-09T23::35:59</dc:date>
    <dc:language>en-US</dc:language>
    <meta:editing-cycles>1</meta:editing-cycles>
    <meta:editing-duration>PT0S</meta:editing-duration>
    <dc:title>domaines:sante</dc:title>
  </office:meta>
</office:document-meta>
</file>