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ises:biosecurite"/>﻿=== Expertise «Biosécurité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levonabrahamyan" text:style-name="Internet_20_link" text:visited-style-name="Visited_20_Internet_20_Link">Levon Abrahamyan, Université de Montréal</text:a></text:p>
        </text:list-item>
        <text:list-item>
          <text:p text:style-name="Numbering_20_1_Content"><text:a xlink:type="simple" xlink:href="https://rdt.filiereporcquebec.ca/wiki/doku.php?id=listeexpertsrdt:carolinecote" text:style-name="Internet_20_link" text:visited-style-name="Visited_20_Internet_20_Link">Caroline Côté, IRDA</text:a></text:p>
        </text:list-item>
        <text:list-item>
          <text:p text:style-name="Numbering_20_1_Content"><text:a xlink:type="simple" xlink:href="https://rdt.filiereporcquebec.ca/wiki/doku.php?id=listeexpertsrdt:sylviedallaire" text:style-name="Internet_20_link" text:visited-style-name="Visited_20_Internet_20_Link">Sylvie D'Allaire, Université de Montréal</text:a></text:p>
        </text:list-item>
        <text:list-item>
          <text:p text:style-name="Numbering_20_1_Content"><text:a xlink:type="simple" xlink:href="https://rdt.filiereporcquebec.ca/wiki/doku.php?id=listeexpertsrdt:ghislainhebert" text:style-name="Internet_20_link" text:visited-style-name="Visited_20_Internet_20_Link">Ghislain Hébert, EQSP</text:a></text:p>
        </text:list-item>
        <text:list-item>
          <text:p text:style-name="Numbering_20_1_Content"><text:a xlink:type="simple" xlink:href="https://rdt.filiereporcquebec.ca/wiki/doku.php?id=listeexpertsrdt:christianklopfenstein" text:style-name="Internet_20_link" text:visited-style-name="Visited_20_Internet_20_Link">Christian Klopfenstein, CDPQ</text:a></text:p>
        </text:list-item>
        <text:list-item>
          <text:p text:style-name="Numbering_20_1_Content"><text:a xlink:type="simple" xlink:href="https://rdt.filiereporcquebec.ca/wiki/doku.php?id=listeexpertsrdt:marieevelambert" text:style-name="Internet_20_link" text:visited-style-name="Visited_20_Internet_20_Link">Marie-Ève Lambert, Université de Montréal</text:a></text:p>
        </text:list-item>
        <text:list-item>
          <text:p text:style-name="Numbering_20_1_Content"><text:a xlink:type="simple" xlink:href="https://rdt.filiereporcquebec.ca/wiki/doku.php?id=listeexpertsrdt:martinpelletier" text:style-name="Internet_20_link" text:visited-style-name="Visited_20_Internet_20_Link">Martin Pelletier, EQSP</text:a></text:p>
        </text:list-item>
        <text:list-item>
          <text:p text:style-name="Numbering_20_1_Content"><text:a xlink:type="simple" xlink:href="https://rdt.filiereporcquebec.ca/wiki/doku.php?id=listeexpertsrdt:lindasaucier" text:style-name="Internet_20_link" text:visited-style-name="Visited_20_Internet_20_Link">Linda Saucier, Université Laval</text:a></text:p>
        </text:list-item>
        <text:list-item>
          <text:p text:style-name="Numbering_20_1_Content_Last"><text:a xlink:type="simple" xlink:href="https://rdt.filiereporcquebec.ca/wiki/doku.php?id=listeexpertsrdt:jeanpierrevaillancourt" text:style-name="Internet_20_link" text:visited-style-name="Visited_20_Internet_20_Link">Jean-Pierre Vaillancourt, Université de Montré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22:19</meta:creation-date>
    <dc:creator>Generated</dc:creator>
    <dc:date>2026-09-17T01::22:19</dc:date>
    <dc:language>en-US</dc:language>
    <meta:editing-cycles>1</meta:editing-cycles>
    <meta:editing-duration>PT0S</meta:editing-duration>
    <dc:title>expertises:biosecurite</dc:title>
  </office:meta>
</office:document-meta>
</file>