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xpertises:commercenationaletinternational"/>﻿=== Expertise «Commerce national et international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genevieveberthiaume" text:style-name="Internet_20_link" text:visited-style-name="Visited_20_Internet_20_Link">Geneviève Berthiaume, CDPQ</text:a></text:p>
        </text:list-item>
        <text:list-item>
          <text:p text:style-name="Numbering_20_1_Content_Last"><text:a xlink:type="simple" xlink:href="https://rdt.filiereporcquebec.ca/wiki/doku.php?id=listeexpertsrdt:brunolarue" text:style-name="Internet_20_link" text:visited-style-name="Visited_20_Internet_20_Link">Bruno Larue, Université Lav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19:59</meta:creation-date>
    <dc:creator>Generated</dc:creator>
    <dc:date>2026-09-12T22::19:59</dc:date>
    <dc:language>en-US</dc:language>
    <meta:editing-cycles>1</meta:editing-cycles>
    <meta:editing-duration>PT0S</meta:editing-duration>
    <dc:title>expertises:commercenationaletinternational</dc:title>
  </office:meta>
</office:document-meta>
</file>