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ises:economieagroalimentaire"/>﻿=== Expertise «Économie agroalimentaire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lucbelzile" text:style-name="Internet_20_link" text:visited-style-name="Visited_20_Internet_20_Link">Luc Belzile, IRDA</text:a></text:p>
        </text:list-item>
        <text:list-item>
          <text:p text:style-name="Numbering_20_1_Content"><text:a xlink:type="simple" xlink:href="https://rdt.filiereporcquebec.ca/wiki/doku.php?id=listeexpertsrdt:genevieveberthiaume" text:style-name="Internet_20_link" text:visited-style-name="Visited_20_Internet_20_Link">Geneviève Berthiaume, CDPQ</text:a></text:p>
        </text:list-item>
        <text:list-item>
          <text:p text:style-name="Numbering_20_1_Content"><text:a xlink:type="simple" xlink:href="https://rdt.filiereporcquebec.ca/wiki/doku.php?id=listeexpertsrdt:guydebailleuil" text:style-name="Internet_20_link" text:visited-style-name="Visited_20_Internet_20_Link">Guy Debailleuil, Université Laval</text:a></text:p>
        </text:list-item>
        <text:list-item>
          <text:p text:style-name="Numbering_20_1_Content"><text:a xlink:type="simple" xlink:href="https://rdt.filiereporcquebec.ca/wiki/doku.php?id=listeexpertsrdt:mauricedoyon" text:style-name="Internet_20_link" text:visited-style-name="Visited_20_Internet_20_Link">Maurice Doyon, Université Laval</text:a></text:p>
        </text:list-item>
        <text:list-item>
          <text:p text:style-name="Numbering_20_1_Content"><text:a xlink:type="simple" xlink:href="https://rdt.filiereporcquebec.ca/wiki/doku.php?id=listeexpertsrdt:remylambert" text:style-name="Internet_20_link" text:visited-style-name="Visited_20_Internet_20_Link">Rémy Lambert, Université Laval</text:a></text:p>
        </text:list-item>
        <text:list-item>
          <text:p text:style-name="Numbering_20_1_Content"><text:a xlink:type="simple" xlink:href="https://rdt.filiereporcquebec.ca/wiki/doku.php?id=listeexpertsrdt:brunolarue" text:style-name="Internet_20_link" text:visited-style-name="Visited_20_Internet_20_Link">Bruno Larue, Université Laval</text:a></text:p>
        </text:list-item>
        <text:list-item>
          <text:p text:style-name="Numbering_20_1_Content"><text:a xlink:type="simple" xlink:href="https://rdt.filiereporcquebec.ca/wiki/doku.php?id=listeexpertsrdt:patrickmundler" text:style-name="Internet_20_link" text:visited-style-name="Visited_20_Internet_20_Link">Patrick Mundler, Université Laval</text:a></text:p>
        </text:list-item>
        <text:list-item>
          <text:p text:style-name="Numbering_20_1_Content_Last"><text:a xlink:type="simple" xlink:href="https://rdt.filiereporcquebec.ca/wiki/doku.php?id=listeexpertsrdt:annieroyer" text:style-name="Internet_20_link" text:visited-style-name="Visited_20_Internet_20_Link">Annie Royer, Université Lav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20:21</meta:creation-date>
    <dc:creator>Generated</dc:creator>
    <dc:date>2026-09-12T22::20:21</dc:date>
    <dc:language>en-US</dc:language>
    <meta:editing-cycles>1</meta:editing-cycles>
    <meta:editing-duration>PT0S</meta:editing-duration>
    <dc:title>expertises:economieagroalimentaire</dc:title>
  </office:meta>
</office:document-meta>
</file>