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xpertises:marketingagroalimentaire"/>﻿=== Expertise «Marketing agroalimentaire» ===</text:p>
      <text:p text:style-name="Horizontal_20_Line"/>
      <text:h text:style-name="Heading_20_4" text:outline-level="4"><text:bookmark-start text:name="__RefHeading___chercheurs_et_experts_rdt_1"/><text:bookmark-start text:name="chercheurs_et_experts_rdt"/>Chercheurs et experts RDT<text:bookmark-end text:name="__RefHeading___chercheurs_et_experts_rdt_1"/><text:bookmark-end text:name="chercheurs_et_experts_rdt"/></text:h>
      <text:list text:style-name="Numbering_20_1" text:continue-numbering="false">
        <text:list-item>
          <text:p text:style-name="Numbering_20_1_Content_First"><text:a xlink:type="simple" xlink:href="https://rdt.filiereporcquebec.ca/wiki/doku.php?id=listeexpertsrdt:mauricedoyon" text:style-name="Internet_20_link" text:visited-style-name="Visited_20_Internet_20_Link">Maurice Doyon, Université Laval</text:a></text:p>
        </text:list-item>
        <text:list-item>
          <text:p text:style-name="Numbering_20_1_Content_Last"><text:a xlink:type="simple" xlink:href="https://rdt.filiereporcquebec.ca/wiki/doku.php?id=listeexpertsrdt:remylambert" text:style-name="Internet_20_link" text:visited-style-name="Visited_20_Internet_20_Link">Rémy Lambert, Université Lava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2::20:12</meta:creation-date>
    <dc:creator>Generated</dc:creator>
    <dc:date>2026-09-12T22::20:12</dc:date>
    <dc:language>en-US</dc:language>
    <meta:editing-cycles>1</meta:editing-cycles>
    <meta:editing-duration>PT0S</meta:editing-duration>
    <dc:title>expertises:marketingagroalimentaire</dc:title>
  </office:meta>
</office:document-meta>
</file>