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nutrition"/>﻿=== Expertise «Nutrition et alimentation du porc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jeromelapointe" text:style-name="Internet_20_link" text:visited-style-name="Visited_20_Internet_20_Link">M. Jérôme Lapointe, AAC - Sherbrooke</text:a></text:p>
        </text:list-item>
        <text:list-item>
          <text:p text:style-name="Numbering_20_1_Content"><text:a xlink:type="simple" xlink:href="https://rdt.filiereporcquebec.ca/wiki/doku.php?id=listeexpertsrdt:martinlessard" text:style-name="Internet_20_link" text:visited-style-name="Visited_20_Internet_20_Link">M. Martin Lessard, AAC - Sherbrooke</text:a></text:p>
        </text:list-item>
        <text:list-item>
          <text:p text:style-name="Numbering_20_1_Content"><text:a xlink:type="simple" xlink:href="https://rdt.filiereporcquebec.ca/wiki/doku.php?id=listeexpertsrdt:mpletourneaumont" text:style-name="Internet_20_link" text:visited-style-name="Visited_20_Internet_20_Link">Mme Marie-Pierre Létourneau-Montmigny, Université Laval</text:a></text:p>
        </text:list-item>
        <text:list-item>
          <text:p text:style-name="Numbering_20_1_Content"><text:a xlink:type="simple" xlink:href="https://rdt.filiereporcquebec.ca/wiki/doku.php?id=listeexpertsrdt:jacquesjmatte" text:style-name="Internet_20_link" text:visited-style-name="Visited_20_Internet_20_Link">M.  Jean-Jacques Matte, AAC - Sherbrooke</text:a></text:p>
        </text:list-item>
        <text:list-item>
          <text:p text:style-name="Numbering_20_1_Content"><text:a xlink:type="simple" xlink:href="https://rdt.filiereporcquebec.ca/wiki/doku.php?id=listeexpertsrdt:candidopomar" text:style-name="Internet_20_link" text:visited-style-name="Visited_20_Internet_20_Link">M. Candido Pomar, AAC - Sherbrooke</text:a></text:p>
        </text:list-item>
        <text:list-item>
          <text:p text:style-name="Numbering_20_1_Content_Last"><text:a xlink:type="simple" xlink:href="https://rdt.filiereporcquebec.ca/wiki/doku.php?id=listeexpertsrdt:guylainetalbot" text:style-name="Internet_20_link" text:visited-style-name="Visited_20_Internet_20_Link">Mme Guylaine Talbot, AAC - Sherbrook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0:18</meta:creation-date>
    <dc:creator>Generated</dc:creator>
    <dc:date>2026-09-12T22::20:18</dc:date>
    <dc:language>en-US</dc:language>
    <meta:editing-cycles>1</meta:editing-cycles>
    <meta:editing-duration>PT0S</meta:editing-duration>
    <dc:title>expertises:nutrition</dc:title>
  </office:meta>
</office:document-meta>
</file>