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xpertises:qualitedescarcassesetproduits"/>﻿=== Expertise «Qualité des carcasses et produits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luigifaucitano" text:style-name="Internet_20_link" text:visited-style-name="Visited_20_Internet_20_Link">Luigi Faucitano, AAC - Sherbrooke</text:a></text:p>
        </text:list-item>
        <text:list-item>
          <text:p text:style-name="Numbering_20_1_Content"><text:a xlink:type="simple" xlink:href="https://rdt.filiereporcquebec.ca/wiki/doku.php?id=listeexpertsrdt:mariepierrefortier" text:style-name="Internet_20_link" text:visited-style-name="Visited_20_Internet_20_Link">Marie-Pierre Fortier, CDPQ</text:a></text:p>
        </text:list-item>
        <text:list-item>
          <text:p text:style-name="Numbering_20_1_Content"><text:a xlink:type="simple" xlink:href="https://rdt.filiereporcquebec.ca/wiki/doku.php?id=listeexpertsrdt:claudegariepy" text:style-name="Internet_20_link" text:visited-style-name="Visited_20_Internet_20_Link">Claude Gariépy, AAC - St-Hyacinthe</text:a></text:p>
        </text:list-item>
        <text:list-item>
          <text:p text:style-name="Numbering_20_1_Content"><text:a xlink:type="simple" xlink:href="https://rdt.filiereporcquebec.ca/wiki/doku.php?id=listeexpertsrdt:janielevesque" text:style-name="Internet_20_link" text:visited-style-name="Visited_20_Internet_20_Link">Janie Lévesque, CRSAD</text:a></text:p>
        </text:list-item>
        <text:list-item>
          <text:p text:style-name="Numbering_20_1_Content"><text:a xlink:type="simple" xlink:href="https://rdt.filiereporcquebec.ca/wiki/doku.php?id=listeexpertsrdt:marcelmarcoux" text:style-name="Internet_20_link" text:visited-style-name="Visited_20_Internet_20_Link">Marcel Marcoux, AAC - Sherbrooke</text:a></text:p>
        </text:list-item>
        <text:list-item>
          <text:p text:style-name="Numbering_20_1_Content"><text:a xlink:type="simple" xlink:href="https://rdt.filiereporcquebec.ca/wiki/doku.php?id=listeexpertsrdt:taniangapo" text:style-name="Internet_20_link" text:visited-style-name="Visited_20_Internet_20_Link">Tania Ngapo, AAC - St-Hyacinthe</text:a></text:p>
        </text:list-item>
        <text:list-item>
          <text:p text:style-name="Numbering_20_1_Content"><text:a xlink:type="simple" xlink:href="https://rdt.filiereporcquebec.ca/wiki/doku.php?id=listeexpertsrdt:mariefrancepalin" text:style-name="Internet_20_link" text:visited-style-name="Visited_20_Internet_20_Link">Marie-France Palin, AAC - Sherbrooke</text:a></text:p>
        </text:list-item>
        <text:list-item>
          <text:p text:style-name="Numbering_20_1_Content"><text:a xlink:type="simple" xlink:href="https://rdt.filiereporcquebec.ca/wiki/doku.php?id=listeexpertsrdt:candidopomar" text:style-name="Internet_20_link" text:visited-style-name="Visited_20_Internet_20_Link">Candido Pomar, AAC - Sherbrooke</text:a></text:p>
        </text:list-item>
        <text:list-item>
          <text:p text:style-name="Numbering_20_1_Content_Last"><text:a xlink:type="simple" xlink:href="https://rdt.filiereporcquebec.ca/wiki/doku.php?id=listeexpertsrdt:lindasaucier" text:style-name="Internet_20_link" text:visited-style-name="Visited_20_Internet_20_Link">Linda Saucier, Université Lav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20:09</meta:creation-date>
    <dc:creator>Generated</dc:creator>
    <dc:date>2026-09-12T22::20:09</dc:date>
    <dc:language>en-US</dc:language>
    <meta:editing-cycles>1</meta:editing-cycles>
    <meta:editing-duration>PT0S</meta:editing-duration>
    <dc:title>expertises:qualitedescarcassesetproduits</dc:title>
  </office:meta>
</office:document-meta>
</file>