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93e36e6dd1f2eba3326831dbdc68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ventairestructurerechercheqc:batiment150"/>﻿<draw:frame draw:style-name="media" draw:name="0" text:anchor-type="as-char" draw:z-index="0" svg:width="6.1647916666667cm" style:rel-width="100%" svg:height="2.3283333333333cm" style:rel-height="scale"><draw:image xlink:href="Pictures/3193e36e6dd1f2eba3326831dbdc6878.png" xlink:type="simple" xlink:show="embed" xlink:actuate="onLoad"/></draw:frame></text:p>
      <text:h text:style-name="Heading_20_4" text:outline-level="4"><text:bookmark-start text:name="__RefHeading___unite_de_recherche_porcine_crsad_1"/><text:bookmark-start text:name="unite_de_recherche_porcine_crsad"/>Unité de recherche porcine  (CRSAD)<text:bookmark-end text:name="__RefHeading___unite_de_recherche_porcine_crsad_1"/><text:bookmark-end text:name="unite_de_recherche_porcine_crsad"/></text:h>
      <text:p text:style-name="Horizontal_20_Line"/>
      <text:h text:style-name="Heading_20_5" text:outline-level="5"><text:bookmark-start text:name="__RefHeading___description_2"/><text:bookmark-start text:name="description"/>Description<text:bookmark-end text:name="__RefHeading___description_2"/><text:bookmark-end text:name="description"/></text:h>
      <text:p text:style-name="Text_20_body">Cette unité a été conçue pour satisfaire les besoins en recherche fondamentale mais peut être utilisée pour des mises au point commerciales. Une des nombreuses particularités de cette unité est sa flexibilité. Elle respecte toutes les normes gouvernementales en matière de conditions de logement et de bien-être des animaux. </text:p>
      <text:p text:style-name="Text_20_body">Site Web: <text:a xlink:type="simple" xlink:href="http://www.crsad.qc.ca/recherche/production-de-viande/porc/batiments-et-equipements/dc-0150/" text:style-name="Internet_20_link" text:visited-style-name="Visited_20_Internet_20_Link">Unité de recherche porcine  (CRSAD)</text:a></text:p>
      <text:p text:style-name="Horizontal_20_Line"/>
      <text:h text:style-name="Heading_20_4" text:outline-level="4"><text:bookmark-start text:name="__RefHeading___liste_des_chercheurs_experts_rdt_associes_a_cette_infrastructure_3"/><text:bookmark-start text:name="liste_des_chercheurs_experts_rdt_associes_a_cette_infrastructure"/>Liste des chercheurs/experts RDT  associés à cette infrastructure<text:bookmark-end text:name="__RefHeading___liste_des_chercheurs_experts_rdt_associes_a_cette_infrastructure_3"/><text:bookmark-end text:name="liste_des_chercheurs_experts_rdt_associes_a_cette_infrastructure"/></text:h>
      <text:list text:style-name="Numbering_20_1" text:continue-numbering="false">
        <text:list-item>
          <text:p text:style-name="Numbering_20_1_Content_First"><text:a xlink:type="simple" xlink:href="https://rdt.filiereporcquebec.ca/wiki/doku.php?id=listeexpertsrdt:mariepierreletourneaumontmigny" text:style-name="Internet_20_link" text:visited-style-name="Visited_20_Internet_20_Link">Marie-Pierre Létourneau-Montmigny</text:a></text:p>
        </text:list-item>
        <text:list-item>
          <text:p text:style-name="Numbering_20_1_Content"><text:a xlink:type="simple" xlink:href="https://rdt.filiereporcquebec.ca/wiki/doku.php?id=listeexpertsrdt:janielevesque" text:style-name="Internet_20_link" text:visited-style-name="Visited_20_Internet_20_Link">Janie Lévesque</text:a></text:p>
        </text:list-item>
        <text:list-item>
          <text:p text:style-name="Numbering_20_1_Content_Last"><text:a xlink:type="simple" xlink:href="https://rdt.filiereporcquebec.ca/wiki/doku.php?id=listeexpertsrdt:yanmartelkennes" text:style-name="Internet_20_link" text:visited-style-name="Visited_20_Internet_20_Link">Yan Martel-Kenn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1::09:12</meta:creation-date>
    <dc:creator>Generated</dc:creator>
    <dc:date>2026-09-10T21::09:12</dc:date>
    <dc:language>en-US</dc:language>
    <meta:editing-cycles>1</meta:editing-cycles>
    <meta:editing-duration>PT0S</meta:editing-duration>
    <dc:title>inventairestructurerechercheqc:batiment150</dc:title>
  </office:meta>
</office:document-meta>
</file>