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469daedefbf35473cd183a667a4255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5.2916666666667cm" style:rel-width="100%" svg:height="2.4870833333333cm" style:rel-height="scale"><draw:image xlink:href="Pictures/a469daedefbf35473cd183a667a42553.png" xlink:type="simple" xlink:show="embed" xlink:actuate="onLoad"/></draw:frame><text:bookmark text:name="inventairestructurerechercheqc:cdpq"/>
﻿=== Centre de développement du porc du Québec (CDPQ) ===</text:p>
      <text:p text:style-name="Horizontal_20_Line"/>
      <text:h text:style-name="Heading_20_5" text:outline-level="5"><text:bookmark-start text:name="__RefHeading___description_1"/><text:bookmark-start text:name="description"/>Description<text:bookmark-end text:name="__RefHeading___description_1"/><text:bookmark-end text:name="description"/></text:h>
      <text:p text:style-name="Text_20_body">Le Centre de développement du porc du Québec inc. (CDPQ) est un centre d’expertise qui contribue au dynamisme des entreprises porcines du Québec par ses services, ses activités de transfert de connaissance et son implication dans plusieurs projets de recherche et de développement.</text:p>
      <text:p text:style-name="Text_20_body">Site Web: <text:a xlink:type="simple" xlink:href="http://www.cdpq.ca/" text:style-name="Internet_20_link" text:visited-style-name="Visited_20_Internet_20_Link">Centre de développement du porc du Québec (CDPQ)</text:a></text:p>
      <text:p text:style-name="Horizontal_20_Line"/>
      <text:h text:style-name="Heading_20_4" text:outline-level="4"><text:bookmark-start text:name="__RefHeading___liste_des_acteurs_de_rdt_associes_a_cette_institution_2"/><text:bookmark-start text:name="liste_des_acteurs_de_rdt_associes_a_cette_institution"/>Liste des acteurs de RDT associés à cette institution<text:bookmark-end text:name="__RefHeading___liste_des_acteurs_de_rdt_associes_a_cette_institution_2"/><text:bookmark-end text:name="liste_des_acteurs_de_rdt_associes_a_cette_institution"/></text:h>
      <text:list text:style-name="Numbering_20_1" text:continue-numbering="false">
        <text:list-item>
          <text:p text:style-name="Numbering_20_1_Content_First"><text:a xlink:type="simple" xlink:href="https://rdt.filiereporcquebec.ca/wiki/doku.php?id=listeexpertsrdt:genevieveberthiaume" text:style-name="Internet_20_link" text:visited-style-name="Visited_20_Internet_20_Link">Mme Geneviève Berthiaume</text:a></text:p>
        </text:list-item>
        <text:list-item>
          <text:p text:style-name="Numbering_20_1_Content"><text:a xlink:type="simple" xlink:href="https://rdt.filiereporcquebec.ca/wiki/doku.php?id=listeexpertsrdt:laetitiacloutier" text:style-name="Internet_20_link" text:visited-style-name="Visited_20_Internet_20_Link">Mme Laetitia Cloutier</text:a></text:p>
        </text:list-item>
        <text:list-item>
          <text:p text:style-name="Numbering_20_1_Content"><text:a xlink:type="simple" xlink:href="https://rdt.filiereporcquebec.ca/wiki/doku.php?id=listeexpertsrdt:mariepierrefortier" text:style-name="Internet_20_link" text:visited-style-name="Visited_20_Internet_20_Link">Mme Marie-Pierre Fortier</text:a></text:p>
        </text:list-item>
        <text:list-item>
          <text:p text:style-name="Numbering_20_1_Content"><text:a xlink:type="simple" xlink:href="https://rdt.filiereporcquebec.ca/wiki/doku.php?id=listeexpertsrdt:fredericfortin" text:style-name="Internet_20_link" text:visited-style-name="Visited_20_Internet_20_Link">M. Frédéric Fortin</text:a></text:p>
        </text:list-item>
        <text:list-item>
          <text:p text:style-name="Numbering_20_1_Content"><text:a xlink:type="simple" xlink:href="https://rdt.filiereporcquebec.ca/wiki/doku.php?id=listeexpertsrdt:patrickgagnon" text:style-name="Internet_20_link" text:visited-style-name="Visited_20_Internet_20_Link">M. Patrick Gagnon</text:a></text:p>
        </text:list-item>
        <text:list-item>
          <text:p text:style-name="Numbering_20_1_Content"><text:a xlink:type="simple" xlink:href="https://rdt.filiereporcquebec.ca/wiki/doku.php?id=listeexpertsrdt:christianklopfenstein" text:style-name="Internet_20_link" text:visited-style-name="Visited_20_Internet_20_Link">M. Christian Klopfenstein</text:a></text:p>
        </text:list-item>
        <text:list-item>
          <text:p text:style-name="Numbering_20_1_Content_Last"><text:a xlink:type="simple" xlink:href="https://rdt.filiereporcquebec.ca/wiki/doku.php?id=listeexpertsrdt:sebastienturcotte" text:style-name="Internet_20_link" text:visited-style-name="Visited_20_Internet_20_Link">M. Sébastien Turcott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2T22::41:26</meta:creation-date>
    <dc:creator>Generated</dc:creator>
    <dc:date>2026-09-12T22::41:26</dc:date>
    <dc:language>en-US</dc:language>
    <meta:editing-cycles>1</meta:editing-cycles>
    <meta:editing-duration>PT0S</meta:editing-duration>
    <dc:title>inventairestructurerechercheqc:cdpq</dc:title>
  </office:meta>
</office:document-meta>
</file>