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d43510227eef3fae6536be4b606d9c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nventairestructurerechercheqc:chairederecherchedroitsurdiversiteetsecuritealimentaires"/>﻿<draw:frame draw:style-name="media" draw:name="0" text:anchor-type="as-char" draw:z-index="0" svg:width="5.2916666666667cm" style:rel-width="100%" svg:height="2.1960416666667cm" style:rel-height="scale"><draw:image xlink:href="Pictures/fd43510227eef3fae6536be4b606d9ca.png" xlink:type="simple" xlink:show="embed" xlink:actuate="onLoad"/></draw:frame></text:p>
      <text:h text:style-name="Heading_20_4" text:outline-level="4"><text:bookmark-start text:name="__RefHeading___chaire_de_recherche_en_droit_sur_la_diversite_et_la_securite_alimentaires_ddsa_1"/><text:bookmark-start text:name="chaire_de_recherche_en_droit_sur_la_diversite_et_la_securite_alimentaires_ddsa"/>Chaire de recherche en droit sur la diversité et la sécurité alimentaires (DDSA)<text:bookmark-end text:name="__RefHeading___chaire_de_recherche_en_droit_sur_la_diversite_et_la_securite_alimentaires_ddsa_1"/><text:bookmark-end text:name="chaire_de_recherche_en_droit_sur_la_diversite_et_la_securite_alimentaires_ddsa"/></text:h>
      <text:p text:style-name="Horizontal_20_Line"/>
      <text:h text:style-name="Heading_20_5" text:outline-level="5"><text:bookmark-start text:name="__RefHeading___description_2"/><text:bookmark-start text:name="description"/>Description<text:bookmark-end text:name="__RefHeading___description_2"/><text:bookmark-end text:name="description"/></text:h>
      <text:p text:style-name="Text_20_body">La Chaire de recherche en droit sur la diversité et la sécurité alimentaires (Chaire DDSA) a pour mission d’effectuer une analyse critique des instruments juridiques nationaux et internationaux existants au regard de l’objectif de protéger et de promouvoir la diversité agricole et alimentaire pour une meilleure sécurité alimentaire mondiale durable. </text:p>
      <text:p text:style-name="Text_20_body">Site Web: <text:a xlink:type="simple" xlink:href="https://chaire-diversite-alimentaire.ulaval.ca/" text:style-name="Internet_20_link" text:visited-style-name="Visited_20_Internet_20_Link">Chaire de recherche en droit sur la diversité et la sécurité alimentaires (DDSA)</text:a></text:p>
      <text:p text:style-name="Horizontal_20_Line"/>
      <text:h text:style-name="Heading_20_4" text:outline-level="4"><text:bookmark-start text:name="__RefHeading___liste_des_chercheurs_experts_rdt_associes_a_cette_chaire_de_recherche_3"/><text:bookmark-start text:name="liste_des_chercheurs_experts_rdt_associes_a_cette_chaire_de_recherche"/>Liste des chercheurs/experts RDT  associés à cette chaire de recherche<text:bookmark-end text:name="__RefHeading___liste_des_chercheurs_experts_rdt_associes_a_cette_chaire_de_recherche_3"/><text:bookmark-end text:name="liste_des_chercheurs_experts_rdt_associes_a_cette_chaire_de_recherche"/></text:h>
      <text:list text:style-name="Numbering_20_1" text:continue-numbering="false">
        <text:list-item>
          <text:p text:style-name="LastListParagraph_Numbering_20_1_Content_First"><text:a xlink:type="simple" xlink:href="https://rdt.filiereporcquebec.ca/wiki/doku.php?id=listeexpertsrdt:genevieveparent" text:style-name="Internet_20_link" text:visited-style-name="Visited_20_Internet_20_Link">Geneviève Paren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8::03:25</meta:creation-date>
    <dc:creator>Generated</dc:creator>
    <dc:date>2026-09-10T18::03:25</dc:date>
    <dc:language>en-US</dc:language>
    <meta:editing-cycles>1</meta:editing-cycles>
    <meta:editing-duration>PT0S</meta:editing-duration>
    <dc:title>inventairestructurerechercheqc:chairederecherchedroitsurdiversiteetsecuritealimentaires</dc:title>
  </office:meta>
</office:document-meta>
</file>