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a3ef7cd14ca0275ddf0928bf729f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ventairestructurerechercheqc:incubateurbioalimentaire_cdbq"/>﻿<draw:frame draw:style-name="media" draw:name="0" text:anchor-type="as-char" draw:z-index="0" svg:width="5.2916666666667cm" style:rel-width="100%" svg:height="2.38125cm" style:rel-height="scale"><draw:image xlink:href="Pictures/8ea3ef7cd14ca0275ddf0928bf729f81.png" xlink:type="simple" xlink:show="embed" xlink:actuate="onLoad"/></draw:frame></text:p>
      <text:h text:style-name="Heading_20_4" text:outline-level="4"><text:bookmark-start text:name="__RefHeading___incubateur_bioalimentaire_cdbq_1"/><text:bookmark-start text:name="incubateur_bioalimentaire_cdbq"/>Incubateur bioalimentaire (CDBQ)<text:bookmark-end text:name="__RefHeading___incubateur_bioalimentaire_cdbq_1"/><text:bookmark-end text:name="incubateur_bioalimentaire_cdbq"/></text:h>
      <text:p text:style-name="Horizontal_20_Line"/>
      <text:h text:style-name="Heading_20_5" text:outline-level="5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’incubateur bioalimentaire permet au CDBQ d’offrir aux entreprises une large gamme de service pour développer de nouveaux produits ou pour débuter une production à l’échelle préindustrielle. Le CDBQ est titulaire de plusieurs permis provinciaux dont : Fabrique laitière, Préparation de viande (C-1), Préparation de produits marins (FC) et producteur de vin industriel. Ainsi, sous certaines conditions relatives au respect des normes, lois et règlements en vigueur, les entreprises peuvent débuter à l’incubateur, la commercialisation de leurs produits</text:p>
      <text:p text:style-name="Text_20_body">Site Web: <text:a xlink:type="simple" xlink:href="http://www.cdbq.net/incubateur-bioalimentaire/" text:style-name="Internet_20_link" text:visited-style-name="Visited_20_Internet_20_Link">Incubateur bioalimentaire (CDBQ)</text:a></text:p>
      <text:p text:style-name="Horizontal_20_Line"/>
      <text:h text:style-name="Heading_20_4" text:outline-level="4"><text:bookmark-start text:name="__RefHeading___liste_des_chercheurs_experts_rdt_associes_a_cette_infrastructure_3"/><text:bookmark-start text:name="liste_des_chercheurs_experts_rdt_associes_a_cette_infrastructure"/>Liste des chercheurs/experts RDT  associés à cette infrastructure<text:bookmark-end text:name="__RefHeading___liste_des_chercheurs_experts_rdt_associes_a_cette_infrastructure_3"/><text:bookmark-end text:name="liste_des_chercheurs_experts_rdt_associes_a_cette_infrastructu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04:21</meta:creation-date>
    <dc:creator>Generated</dc:creator>
    <dc:date>2026-09-12T23::04:21</dc:date>
    <dc:language>en-US</dc:language>
    <meta:editing-cycles>1</meta:editing-cycles>
    <meta:editing-duration>PT0S</meta:editing-duration>
    <dc:title>inventairestructurerechercheqc:incubateurbioalimentaire_cdbq</dc:title>
  </office:meta>
</office:document-meta>
</file>