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3681cf78b84f1498369256c179ee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art"/><text:bookmark-start text:name="__RefHeading___recherche_developpement_et_transfert_rdt_dans_le_secteur_porcin_au_quebec_1"/><text:bookmark-start text:name="recherche_developpement_et_transfert_rdt_dans_le_secteur_porcin_au_quebec"/>Recherche, développement et transfert (RDT) dans le secteur porcin au Québec<text:bookmark-end text:name="__RefHeading___recherche_developpement_et_transfert_rdt_dans_le_secteur_porcin_au_quebec_1"/><text:bookmark-end text:name="recherche_developpement_et_transfert_rdt_dans_le_secteur_porcin_au_quebec"/></text:h>
      <text:p text:style-name="Text_20_body">Le 27 septembre 2017, un forum sur les activités de recherche, de développement et de transfert a été réalisé à l’initiative des décideurs de la Filière porcine qui souhaitaient accélérer les actions en vue de bien cibler les priorités de recherche sur des enjeux permettant d’améliorer la compétitivité de l’industrie. Cette activité cadrait avec le troisième axe du plan stratégique 2015-2020 de la filière porcine qui est : «°Innover et relever les défis technologiques°». Pour alimenter les échanges, un portrait de la R-D du secteur porcin québécois, ainsi qu’un diagnostic des forces, faiblesses et opportunités avaient été réalisés au bénéfice de tous les participants. </text:p>
      <text:p text:style-name="Text_20_body">Pour assurer un suivi dynamique des recommandations découlant de ce Forum, le Comité de Recherche, Développement et Transferts (Comité RDT) de la Filière porcine a été mis en place. Ce comité, sous la coordination du CDPQ, est composé de 17 personnes provenant de 14 organisations différentes. Ces personnes sont des professionnels reconnus pour leur connaissance ou implication en recherche et développement dans le secteur porcin. Pour plus de détail vous pouvez consulter le lien suivant <text:a xlink:type="simple" xlink:href="http://www.cdpq.ca/Qui-sommes-nous/Comite(s)/Comite-RDT.aspx" text:style-name="Internet_20_link" text:visited-style-name="Visited_20_Internet_20_Link">Comité RDT</text:a></text:p>
      <text:p text:style-name="Text_20_body">Ce wiki a été développé afin de vous permettre d’accéder facilement aux informations contenues dans les différents documents qui sont réalisés par le Comité RDT et qui ont pour but d’améliorer la synergie entre les différents acteurs de la recherche.</text:p>
      <text:p text:style-name="Text_20_body"><text:span text:style-name="Strong_20_Emphasis">MANDATS</text:span></text:p>
      <text:p text:style-name="Text_20_body">À partir des éléments issus du diagnostic des forces, faiblesses et opportunités de notre modèle actuel de R-D au sein du secteur porcin québécois et de ce qui s’est dégagé lors du FORUM réalisé le 27 septembre 2017, proposer :</text:p>
      <text:list text:style-name="List_20_1" text:continue-numbering="false">
        <text:list-item>
          <text:p text:style-name="LastListParagraph_List_20_1_Content_First"> un mécanisme d’identification des priorités en recherche, développement et innovation en réponse aux besoins de tous les maillons de la filière porcine</text:p>
        </text:list-item>
      </text:list>
      <text:list text:style-name="List_20_1" text:continue-numbering="false">
        <text:list-item>
          <text:p text:style-name="LastListParagraph_List_20_1_Content_First"> un plan de mise en œuvre de ce mécanisme</text:p>
        </text:list-item>
      </text:list>
      <text:list text:style-name="List_20_1" text:continue-numbering="false">
        <text:list-item>
          <text:p text:style-name="LastListParagraph_List_20_1_Content_First"> l’identification de moyens concrets visant l’amélioration du réseautage des partenaires publics et privés</text:p>
        </text:list-item>
      </text:list>
      <text:list text:style-name="List_20_1" text:continue-numbering="false">
        <text:list-item>
          <text:p text:style-name="LastListParagraph_List_20_1_Content_First"> favoriser la mise en œuvre de nouvelles collaborations, d’initiatives conjointes et de réalisation de projets, impliquant des équipes multidisciplinaires de diverses organisations</text:p>
        </text:list-item>
      </text:list>
      <text:list text:style-name="List_20_1" text:continue-numbering="false">
        <text:list-item>
          <text:p text:style-name="LastListParagraph_List_20_1_Content_First"> une formule efficace pour réagir rapidement aux priorités évolutives de la filière, comportant une approche de communication permettant d’orienter les ressources nécessaires</text:p>
        </text:list-item>
      </text:list>
      <text:list text:style-name="List_20_1" text:continue-numbering="false">
        <text:list-item>
          <text:p text:style-name="LastListParagraph_List_20_1_Content_First"> des pistes d’amélioration concrètes à adresser aux organismes subventionnaires relativement aux mesures d’aide financière en recherche</text:p>
        </text:list-item>
      </text:list>
      <text:list text:style-name="List_20_1" text:continue-numbering="false">
        <text:list-item>
          <text:p text:style-name="LastListParagraph_List_20_1_Content_First"> des recommandations applicables au secteur porcin, découlant de l’analyse des modèles appliqués dans les secteurs des mines et forêts</text:p>
        </text:list-item>
      </text:list>
      <text:list text:style-name="List_20_1" text:continue-numbering="false">
        <text:list-item>
          <text:p text:style-name="LastListParagraph_List_20_1_Content_First"> un plan d’action visant l’amélioration des activités de transfert et de diffusion</text:p>
        </text:list-item>
      </text:list>
      <text:list text:style-name="List_20_1" text:continue-numbering="false">
        <text:list-item>
          <text:p text:style-name="LastListParagraph_List_20_1_Content_First"> des avis sur des projets d’envergure ayant des retombées pour l’ensemble de la filière</text:p>
        </text:list-item>
      </text:list>
      <text:p text:style-name="Text_20_body"><text:span text:style-name="Strong_20_Emphasis">FINANCEMENT</text:span></text:p>
      <text:p text:style-name="Text_20_body">Les activités du comité RDT de la filière porcine sont coordonnées par le CDPQ avec le soutien financier du ministère de l’Agriculture, des Pêcheries et de l’Alimentation dans le cadre du Programme de développement territorial et sectoriel 2023-2026</text:p>
      <text:p text:style-name="Text_20_body"><draw:frame draw:style-name="medialeft" draw:name="0" text:anchor-type="paragraph" draw:z-index="0" svg:width="5.2916666666667cm" style:rel-width="100%" svg:height="1.486772055628cm" style:rel-height="scale"><draw:image xlink:href="Pictures/c53681cf78b84f1498369256c179ee3b.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5::58:57</meta:creation-date>
    <dc:creator>Generated</dc:creator>
    <dc:date>2026-09-09T05::58:57</dc:date>
    <dc:language>en-US</dc:language>
    <meta:editing-cycles>1</meta:editing-cycles>
    <meta:editing-duration>PT0S</meta:editing-duration>
    <dc:title>start</dc:title>
  </office:meta>
</office:document-meta>
</file>